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hygiënesluis, kantoor en kantine aan Appelseweg 11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266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3 december 2023. De gemeente Barneveld neemt daarover waarschijnlijk binnen 8 weken na 13 dec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50435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43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43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hygiënesluis, kantoor en kantine aan Appelseweg 11 Voorthuizen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0435</meta:user-defined>
    <meta:user-defined meta:name="OVERHEIDop.GmbID/DC.identifier">gmb-2023-550435</meta:user-defined>
    <meta:user-defined meta:name="OVERHEIDop.versieInformatie"/>
  </office:meta>
</office:document-meta>
</file>