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oofdstraat (tussen nr. 145-149) in Sassenheim, het bouwen van een woning met berging en parkeergelegenheid. Kenmerk Z2023-0000118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woning met berging en parkeergelegenheid.</text:p>
            <text:p text:style-name="common-al"/>
            <text:p text:style-name="common-al">
            <text:span text:style-name="nadrukcur">Datum ontvangst:</text:span>18 dec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549653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653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653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3-00001185</meta:user-defined>
    <dc:language>nl</dc:language>
    <meta:user-defined meta:name="OVERHEIDop.locatietype/OVERHEIDop.gebiedsmarkering">Punt</meta:user-defined>
    <meta:user-defined meta:name="DC.title">Nieuwe aanvraag omgevingsvergunning, Hoofdstraat (tussen nr. 145-149) in Sassenheim, het bouwen van een woning met berging en parkeergelegenheid. Kenmerk Z2023-00001185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49653</meta:user-defined>
    <meta:user-defined meta:name="OVERHEIDop.GmbID/DC.identifier">gmb-2023-549653</meta:user-defined>
    <meta:user-defined meta:name="OVERHEIDop.versieInformatie"/>
  </office:meta>
</office:document-meta>
</file>