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Stationsstraat 1, Kesteren, uitbreiden winkel en bouwen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verlenging beslistermijn voor</text:p>
            <text:p text:style-name="common-al">Stationsstraat 1, Kesteren, uitbreiden winkel en bouwen appartementen, Beslistermijn verlengd tot 12-02-2024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549452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9452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9452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eder-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Stationsstraat 1, Kesteren, uitbreiden winkel en bouwen appartementen</meta:user-defined>
    <meta:user-defined meta:name="DCTERMS.W3CDTF/DCTERMS.available">2023-12-21</meta:user-defined>
    <meta:user-defined meta:name="DCTERMS.W3CDTF/OVERHEIDop.jaargang">2023</meta:user-defined>
    <meta:user-defined meta:name="OVERHEIDop.publicationIssue">549452</meta:user-defined>
    <meta:user-defined meta:name="OVERHEIDop.GmbID/DC.identifier">gmb-2023-549452</meta:user-defined>
    <meta:user-defined meta:name="OVERHEIDop.versieInformatie"/>
  </office:meta>
</office:document-meta>
</file>