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en woning, Hoofdstraat (KTR00 C 1310), Kesteren (08-12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en woning, Hoofdstraat (KTR00 C 1310), Kesteren (08-12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549349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349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9349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gevraagde omgevingsvergunning bouwen woning, Hoofdstraat (KTR00 C 1310), Kesteren (08-12-2023)</meta:user-defined>
    <meta:user-defined meta:name="DCTERMS.W3CDTF/DCTERMS.available">2023-12-21</meta:user-defined>
    <meta:user-defined meta:name="DCTERMS.W3CDTF/OVERHEIDop.jaargang">2023</meta:user-defined>
    <meta:user-defined meta:name="OVERHEIDop.publicationIssue">549349</meta:user-defined>
    <meta:user-defined meta:name="OVERHEIDop.GmbID/DC.identifier">gmb-2023-549349</meta:user-defined>
    <meta:user-defined meta:name="OVERHEIDop.versieInformatie"/>
  </office:meta>
</office:document-meta>
</file>