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twee woningen, Burg Taets v Amerongenln 13 en 15 te De Meern, HZ_WABO-23-038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 Taets v Amerongenln 13 en 15 te De Meern</text:span>
          </text:p>
            <text:p text:style-name="common-al">HZ_WABO-23-03875</text:p>
            <text:p text:style-name="common-al">Toelichting: het bouwen van een dakopbouw op twee woningen</text:p>
            <text:p text:style-name="common-al">Datum ontvangst aanvraag: 3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927</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27</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27</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twee woningen, Burg Taets v Amerongenln 13 en 15 te De Meern, HZ_WABO-23-03875</meta:user-defined>
    <meta:user-defined meta:name="DCTERMS.W3CDTF/DCTERMS.available">2023-02-08</meta:user-defined>
    <meta:user-defined meta:name="DCTERMS.W3CDTF/OVERHEIDop.jaargang">2023</meta:user-defined>
    <meta:user-defined meta:name="OVERHEIDop.externeBijlage">Aanvraagdocument  publiceerbaar-A|exb-2023-6098</meta:user-defined>
    <meta:user-defined meta:name="OVERHEIDop.publicationIssue">54927</meta:user-defined>
    <meta:user-defined meta:name="OVERHEIDop.GmbID/DC.identifier">gmb-2023-54927</meta:user-defined>
    <meta:user-defined meta:name="OVERHEIDop.versieInformatie"/>
  </office:meta>
</office:document-meta>
</file>