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herinrichten van het Ursulinenplein aan Maaseikerpoort kadastraal sectie M perceelnummer 2380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Maaseikerpoort, kadastraal sectie M, perceelnummer 2380 te Echt / Echt-Susteren / verzonden 11 december 2023 / het herinrichten van het Ursulinenplei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1 december 2023</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548787</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787</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787</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erceel</meta:user-defined>
    <meta:user-defined meta:name="OVERHEIDop.locatietype/OVERHEIDop.gebiedsmarkering">Weg</meta:user-defined>
    <meta:user-defined meta:name="DC.title">Toestemming voor het herinrichten van het Ursulinenplein aan Maaseikerpoort kadastraal sectie M perceelnummer 2380 te Echt</meta:user-defined>
    <meta:user-defined meta:name="DCTERMS.W3CDTF/DCTERMS.available">2023-12-21</meta:user-defined>
    <meta:user-defined meta:name="DCTERMS.W3CDTF/OVERHEIDop.jaargang">2023</meta:user-defined>
    <meta:user-defined meta:name="OVERHEIDop.publicationIssue">548787</meta:user-defined>
    <meta:user-defined meta:name="OVERHEIDop.GmbID/DC.identifier">gmb-2023-548787</meta:user-defined>
    <meta:user-defined meta:name="OVERHEIDop.versieInformatie"/>
  </office:meta>
</office:document-meta>
</file>