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nieuwbouwwoning aan Slotenmakerstraat ong. kadastraal sectie K perceelnummer 7922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 Slotenmakerstraat ong., kadastraal sectie K perceelnummer 7922 te Echt / Echt-Susteren / ingekomen 13 december 2023 / het bouwen van een nieuwbouwwoning.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48722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8722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8722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bouwen van een nieuwbouwwoning aan Slotenmakerstraat ong. kadastraal sectie K perceelnummer 7922 te Echt</meta:user-defined>
    <meta:user-defined meta:name="DCTERMS.W3CDTF/DCTERMS.available">2023-12-21</meta:user-defined>
    <meta:user-defined meta:name="DCTERMS.W3CDTF/OVERHEIDop.jaargang">2023</meta:user-defined>
    <meta:user-defined meta:name="OVERHEIDop.publicationIssue">548722</meta:user-defined>
    <meta:user-defined meta:name="OVERHEIDop.GmbID/DC.identifier">gmb-2023-548722</meta:user-defined>
    <meta:user-defined meta:name="OVERHEIDop.versieInformatie"/>
  </office:meta>
</office:document-meta>
</file>