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oprichten van een overkapping als vervanging van de bestaande containers aan Molenweg 42a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Molenweg 42a, 6104 RG te Koningsbosch / Echt-Susteren / ingekomen 8 december 2023 / het oprichten van een overkapping als vervanging van de bestaande containers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48685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68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685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oprichten van een overkapping als vervanging van de bestaande containers aan Molenweg 42a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48685</meta:user-defined>
    <meta:user-defined meta:name="OVERHEIDop.GmbID/DC.identifier">gmb-2023-548685</meta:user-defined>
    <meta:user-defined meta:name="OVERHEIDop.versieInformatie"/>
  </office:meta>
</office:document-meta>
</file>