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realiseren van een zelfstandige wooneenheid in bestaand bijgebouw op de locatie Onder de Boompjes achter Hoogstraat 18, kadastraal bekend als sectie A nummer 5345 Montfoort (MFT01-A-5345)</text:p>
      <text:section text:name="zakelijke-mededeling_id1-3-2" text:style-name="zakelijke-mededeling">
        <text:section text:name="zakelijke-mededeling-tekst_id1-3-2-1" text:style-name="zakelijke-mededeling-tekst">
          <text:section text:name="tekst_id1-3-2-1-1" text:style-name="tekst">
            <text:p text:style-name="common-al">De gemeente heeft op 18 december 2023 een omgevingsvergunning:</text:p>
            <text:p text:style-name="common-al">- Bouwen;</text:p>
            <text:p text:style-name="common-al">-Handelen in strijd met regels ruimtelijke ordening</text:p>
            <text:p text:style-name="common-al">verleend voor Onder de Boompjes achter Hoogstraat 18, kadastraal bekend als sectie A nummer 5345 Montfoort (MFT01-A-5345) met zaaknummer 222157 en OLO- nummer 8017847. De omgevingsvergunning is op 18 december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222157.</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222157.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48532</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532</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8532</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Perceel</meta:user-defined>
    <meta:user-defined meta:name="DC.title">Verleende vergunning (reguliere procedure) voor het realiseren van een zelfstandige wooneenheid in bestaand bijgebouw op de locatie Onder de Boompjes achter Hoogstraat 18, kadastraal bekend als sectie A nummer 5345 Montfoort (MFT01-A-5345)</meta:user-defined>
    <meta:user-defined meta:name="DCTERMS.W3CDTF/DCTERMS.available">2023-12-20</meta:user-defined>
    <meta:user-defined meta:name="DCTERMS.W3CDTF/OVERHEIDop.jaargang">2023</meta:user-defined>
    <meta:user-defined meta:name="OVERHEIDop.publicationIssue">548532</meta:user-defined>
    <meta:user-defined meta:name="OVERHEIDop.GmbID/DC.identifier">gmb-2023-548532</meta:user-defined>
    <meta:user-defined meta:name="OVERHEIDop.versieInformatie"/>
  </office:meta>
</office:document-meta>
</file>