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BESTEMMINGSPLAN ‘VERPLAATSING SUPERMARKT VROUWENPOLDER’ en ONTWERP OMGEVINGSVERGUNNING ACTIVITEIT BOUWEN SUPERMARK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Gecoördineerde planologische procedure</text:p>
            <text:p text:style-name="common-al">Burgemeester en wethouders van Veere maken op grond van artikel 3.31 Wet ruimtelijke ordening bekend dat van 21 december 2023 tot en met 31 januari 2024 ter inzage ligt:</text:p>
            <text:p text:style-name="common-al">1. Het ontwerpbestemmingsplan ‘Verplaatsing supermarkt Vrouwenpolder’, digitaal bekend NL.IMRO.0717.0193BPSupNooVro-OW01, en</text:p>
            <text:p text:style-name="common-al">2. Het ontwerp van de omgevingsvergunning voor de activiteiten bouwen ten behoeve van het realiseren van een supermarkt.</text:p>
            <text:p text:style-name="common-al">3. De aanvraag omgevingsvergunning voor de activiteit aanleggen ten behoeve van de waterberging en de ontsluiting op de parallelweg N57 en de hydrologische bufferzone.</text:p>
            <text:p text:style-name="common-al">4. De aanvraag watervergunning ten behoeve van het realiseren van de waterberging.</text:p>
            <text:p text:style-name="common-al">5. De aanvraag Wet beheer rijkswaterstaatwerken (Wbr) vergunning ten behoeve van de ontsluiting op de parallelweg N57.</text:p>
            <text:p text:style-name="common-al"/>
            <text:p text:style-name="tussenkopcur">Plangebied</text:p>
            <text:p text:style-name="common-al">Het ontwerp bestemmingsplan ‘Verplaatsing supermarkt Vrouwenpolder’ bevat de juridisch planologische regeling voor het perceel Noorddijk in Vrouwenpolder, kadastraal bekend Veere, sectie L, nummer 902 voor het realiseren van een supermarkt.</text:p>
            <text:p text:style-name="common-al"/>
            <text:p text:style-name="tussenkopcur">Gemeentelijke coördinatieregeling</text:p>
            <text:p text:style-name="common-al">Met de gelijktijdige ter inzagelegging van het ontwerp bestemmingsplan ‘Verplaatsing supermarkt Vrouwenpolder, de ontwerp omgevingsvergunning voor de activiteit bouwen wordt toepassing gegeven aan de coördinatieregeling uit paragraaf 3.6 Wet ruimtelijke ordening. </text:p>
            <text:p text:style-name="common-al"/>
            <text:p text:style-name="common-al">Hiermee is het mogelijk dat diverse planologische (vergunnings) procedures gezamenlijk worden doorlopen. De bovengenoemde besluiten worden als gevolg hiervan gecoördineerd behandeld en voorbereid. </text:p>
            <text:p text:style-name="common-al"/>
            <text:p text:style-name="common-al">De gemeenteraad is het bevoegde gezag voor het vaststellen van het bestemmingsplan, het college van burgemeester en wethouders is het bevoegde gezag voor de omgevingsvergunning, het dagelijks bestuur van het Waterschap Scheldestromen is het bevoegde gezag voor de watervergunning en Rijkswaterstaat is het bevoegde gezag voor de vergunning in het kader van de Wet beheer rijkswaterstaatwerken.</text:p>
            <text:p text:style-name="common-al"/>
            <text:p text:style-name="tussenkopcur">Het plan inzien</text:p>
            <text:p text:style-name="common-al">Het ontwerp bestemmingsplan ‘Verplaatsing supermarkt Vrouwenpolder’ (met de daarbij behorende bijlagen en het ontwerp besluit tot vaststelling van het bestemmingsplan), de ontwerp omgevingsvergunning voor de activiteit bouwen (met de aanvraag en de daarbij behorende stukken), de aanvraag omgevingsvergunning voor de activiteit aanleggen, de aanvraag watervergunning en de aanvraag vergunning Wet beheer rijkswaterstaatwerken liggen met ingang van 21 december 2023 tot en met 31 januari 2024 voor iedereen tijdens de openingstijden van het gemeentehuis Traverse 1 te Domburg ter inzage. </text:p>
            <text:p text:style-name="common-al"/>
            <text:p text:style-name="common-al">Het ontwerp bestemmingsplan ‘Verplaatsing supermarkt Vrouwenpolder’ is vanaf 21 december 2023 beschikbaar gesteld op www.ruimtelijkeplannen.nl onder plannummer NL.IMRO.0717.0193BPSupNooVro-OW01 en, per 1 januari 2024, via www.regelsopdekaart.nl.  Ook is het ontwerp bestemmingsplan ‘Verplaatsing supermarkt Vrouwenpolder’ in te zien op https://www.veere.nl/ruimtelijke-plannen-in-vrouwenpolder. </text:p>
            <text:p text:style-name="common-al"/>
            <text:p text:style-name="tussenkopcur">Indienen van schriftelijke zienswijzen</text:p>
            <text:p text:style-name="common-al">Tijdens de termijn van ter inzagelegging (21 december 2023 tot en met 31 januari 2024) kan iedereen schriftelijk of mondeling een zienswijze indienen.</text:p>
            <text:p text:style-name="common-al"/>
            <text:p text:style-name="common-al">
            <text:span text:style-name="nadrukondlijn">Ontwerp bestemmingsplan ‘Verplaatsing supermarkt Vrouwenpolder’.</text:span>
          </text:p>
            <text:p text:style-name="common-al">Een schriftelijke zienswijze indienen door een brief te sturen aan de Gemeenteraad van Veere, Postbus 1000, 4357 ZV in Domburg. </text:p>
            <text:p text:style-name="common-al"/>
            <text:p text:style-name="common-al">
            <text:span text:style-name="nadrukondlijn">Ontwerp omgevingsvergunning activiteit bouwen. </text:span>
          </text:p>
            <text:p text:style-name="common-al">Een schriftelijke zienswijze indienen door een brief te sturen aan het college van burgemeester en wethouders van Veere, Postbus 1000, 4357 ZV in Domburg.</text:p>
            <text:p text:style-name="common-al"/>
            <text:p text:style-name="common-al">
            <text:span text:style-name="nadrukondlijn">Aanvraag omgevingsvergunning voor de activiteit aanleggen.</text:span>
          </text:p>
            <text:p text:style-name="common-al">Er kan nog geen zienswijze worden ingediend op de aanvraag omgevingsvergunning activiteit aanleggen, omdat dit een aanvraag betreft en geen ontwerp omgevingsvergunning.</text:p>
            <text:p text:style-name="common-al"/>
            <text:p text:style-name="common-al">
            <text:span text:style-name="nadrukondlijn">Aanvraag watervergunning.</text:span>
          </text:p>
            <text:p text:style-name="common-al">Er kan nog geen zienswijze worden ingediend op de aanvraag watervergunning, omdat dit een aanvraag betreft en geen ontwerp watervergunning. Het besluit op de watervergunning zal genomen worden door het dagelijks bestuur van het Waterschap Scheldestromen.</text:p>
            <text:p text:style-name="common-al"/>
            <text:p text:style-name="common-al">
            <text:span text:style-name="nadrukondlijn">Aanvraag vergunning Wet beheer rijkswaterstaatwerken.</text:span>
          </text:p>
            <text:p text:style-name="common-al">Er kan nog geen zienswijze worden ingediend op de aanvraag Wet beheer rijkswaterstaatwerken, omdat dit een aanvraag betreft en geen ontwerp vergunning. Het besluit op de vergunning Wet beheer rijkswaterstaatwerken zal genomen worden door Rijkswaterstaat.</text:p>
            <text:p text:style-name="common-al"/>
            <text:p text:style-name="tussenkopcur">Indienen van mondelinge zienswijzen</text:p>
            <text:p text:style-name="common-al">Als u mondeling een zienswijze wilt indienen, dan kunt u hiervoor contact opnemen met Geert Francke, tel. 0118-555229 / 06-13898363 of mail naar g.francke@veere.nl of Ina van Belzen, tel. 0118-555352 of mail naar cj.van.belzen@veere.nl of Colin Maranus, tel. 0118-555354 of mail naar c.maranus@veere.nl. </text:p>
            <text:p text:style-name="common-al"/>
            <text:p text:style-name="common-al">Maak in de zienswijze zo duidelijk mogelijk kenbaar tegen welk ontwerp besluit uw zienswijze zich richt (bestemmingsplan of omgevingsvergunning). </text:p>
            <text:p text:style-name="last-al"/>
            <text:p text:style-name="tekst_bottom"/>
          </text:section>
        </text:section>
        <text:section text:name="zakelijke-mededeling-sluiting_id1-3-2-2" text:style-name="zakelijke-mededeling-sluiting">
          <text:section text:name="ondertekening_id1-3-2-2-1">
            <text:p><text:span text:style-name="functie">Domburg, 20 december 2023</text:span></text:p>
            <text:p><text:span text:style-name="functie">Burge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548424</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424</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424</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Veere</meta:user-defined>
    <meta:user-defined meta:name="OVERHEID.Informatietype/DC.type">officiële publicatie</meta:user-defined>
    <meta:user-defined meta:name="OVERHEIDop.Rubriek/DC.type">ruimtelijk plan of omgevingsdocument</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Ruimtelijkplan/OVERHEIDop.bekendmakingBetreffendePlan">NL.IMRO.0717.0193BPSupNooVro-OW01</meta:user-defined>
    <meta:user-defined meta:name="OVERHEIDop.Plansoort/OVERHEIDop.plansoort">bestemmings- of omgevingsplan</meta:user-defined>
    <dc:language>nl</dc:language>
    <meta:user-defined meta:name="OVERHEIDop.locatietype/OVERHEIDop.gebiedsmarkering">Perceel</meta:user-defined>
    <meta:user-defined meta:name="DC.title">ONTWERP BESTEMMINGSPLAN ‘VERPLAATSING SUPERMARKT VROUWENPOLDER’ en ONTWERP OMGEVINGSVERGUNNING ACTIVITEIT BOUWEN SUPERMARKT</meta:user-defined>
    <meta:user-defined meta:name="DCTERMS.W3CDTF/DCTERMS.available">2023-12-20</meta:user-defined>
    <meta:user-defined meta:name="DCTERMS.W3CDTF/OVERHEIDop.jaargang">2023</meta:user-defined>
    <meta:user-defined meta:name="OVERHEIDop.publicationIssue">548424</meta:user-defined>
    <meta:user-defined meta:name="OVERHEIDop.GmbID/DC.identifier">gmb-2023-548424</meta:user-defined>
    <meta:user-defined meta:name="OVERHEIDop.versieInformatie"/>
  </office:meta>
</office:document-meta>
</file>