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aan de Zwaluwstraat, ter hoogte van nummer 37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Zwaluwstraat, ter hoogte van nummer 37 te Dokkum,  één en ander zoals aangegeven op de bijgevoegde tekening.</text:p>
            <text:p text:style-name="tussenkopcur">Motivering</text:p>
            <text:p text:style-name="common-al">Op 9 oktober 2023  is een aanvraag ingediend betreffende het aanwijzen van een gehandicaptenparkeerplaats op kenteken aan de Zwaluwstraat, ter hoogte van nummer 37 te Dokkum.</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Zwaluwstraat, ter hoogte van nummer 37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Zwaluwstraat, ter hoogte van nummer 37 te Dokk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Zwaluwstraat, ter hoogte van nummer 37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0 december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5">
              <text:list-item text:style-override="id1-3-2-2-1-35-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8341</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341</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341</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2858</meta:user-defined>
    <meta:user-defined meta:name="DCTERMS.abstract">Aanwijzen gehandicaptenparkeerplaats ter hoogte van Zwaluwstraat 37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Zwaluwstraat, ter hoogte van nummer 37 te Dokkum</meta:user-defined>
    <meta:user-defined meta:name="DCTERMS.W3CDTF/DCTERMS.available">2023-12-20</meta:user-defined>
    <meta:user-defined meta:name="OVERHEIDop.externeBijlage">locatie gpp Dokkum, Zwaluwstraat 37|exb-2023-60412</meta:user-defined>
    <meta:user-defined meta:name="DCTERMS.W3CDTF/OVERHEIDop.jaargang">2023</meta:user-defined>
    <meta:user-defined meta:name="OVERHEIDop.publicationIssue">548341</meta:user-defined>
    <meta:user-defined meta:name="OVERHEIDop.GmbID/DC.identifier">gmb-2023-548341</meta:user-defined>
    <meta:user-defined meta:name="OVERHEIDop.versieInformatie"/>
  </office:meta>
</office:document-meta>
</file>