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ekel maken bekend dat zij van Kok Lexmond BV aan Achthoven 23a te Lexmond een kennisgeving Besluit mobiel breken bouw- en sloopafval hebben ontvangen. </text:p>
            <text:p text:style-name="common-al">Inhoud kennisgeving:  het mobiel breken van in totaal 3.500 ton steenachtige materialen</text:p>
            <text:p text:style-name="common-al">Werklocatie:  Gewandhuis 13 Boekel </text:p>
            <text:p text:style-name="common-al">Postcode en plaats:  5427 PW Boekel</text:p>
            <text:p text:style-name="common-al">Kadastrale gegevens:  Gemeente Boekel, sectie K, nummers 452 en 451</text:p>
            <text:p text:style-name="common-al">Datum ingekomen:  29 september 2023</text:p>
            <text:p text:style-name="common-al">Verwachte startdatum:  vanaf 23 oktober 2023</text:p>
            <text:p text:style-name="common-al">Periode werkzaamheden:  maximaal 3 aaneengesloten werkdagen </text:p>
            <text:p text:style-name="common-al">Bronsterkte mobiele breker:  114 dB(A)</text:p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547886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886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886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Boe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210962</meta:user-defined>
    <dc:language>nl</dc:language>
    <meta:user-defined meta:name="OVERHEIDop.locatietype/OVERHEIDop.gebiedsmarkering">Adres</meta:user-defined>
    <meta:user-defined meta:name="DC.title">Kennisgeving Besluit mobiel breken bouw- en sloopafval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7886</meta:user-defined>
    <meta:user-defined meta:name="OVERHEIDop.GmbID/DC.identifier">gmb-2023-547886</meta:user-defined>
    <meta:user-defined meta:name="OVERHEIDop.versieInformatie"/>
  </office:meta>
</office:document-meta>
</file>