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omgevingsvergunning vereist voor het bouwen van een tuinhuis op het perceel Paulus Buyslaan 18, 3818 L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bouwen van een tuinhuis op het perceel Paulus Buyslaan 18, 3818 LD Amersfoort</text:span>
          </text:p>
            <text:p text:style-name="common-al">De Gemeente Amersfoort heeft op  18-12-2023  besloten dat er geen vergunning vereist is voor het bouwen van een tuinhuis op het perceel Paulus Buyslaan 18, 3818 LD Amersfoort, met kenmerk CLZ-0000691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12-2023 verstuurd. Richt het bezwaarschrift aan Burgemeester en wethouders van Amersfoort, Postbus 4000, </text:p>
            <text:p text:style-name="common-al">3800 EA Amersfoort.</text:p>
            <text:p text:style-name="common-al">
            
          </text:p>
            <text:p text:style-name="common-al">Meer informatie over het maken van bezwaar staat op www.amersfoort.nl/bezwaar.</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 Nederland, afdeling bestuursrecht o.v.v. voorlopige voorzieningen, Postbus 16005, 3500 DA Utrecht. Stuur een kopie van het bezwaarschrift  mee naar de rechtbank. U kunt het verzoek om voorlopige voorziening ook digitaal indienen via loket.rechtspraak.nl/bestuursrecht.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47811</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811</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811</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918</meta:user-defined>
    <dc:language>nl</dc:language>
    <meta:user-defined meta:name="OVERHEIDop.locatietype/OVERHEIDop.gebiedsmarkering">Punt</meta:user-defined>
    <meta:user-defined meta:name="DC.title">Kennisgeving vergunningvrij:  geen omgevingsvergunning vereist voor het bouwen van een tuinhuis op het perceel Paulus Buyslaan 18, 3818 LD Amersfoort</meta:user-defined>
    <meta:user-defined meta:name="DCTERMS.W3CDTF/DCTERMS.available">2023-12-20</meta:user-defined>
    <meta:user-defined meta:name="DCTERMS.W3CDTF/OVERHEIDop.jaargang">2023</meta:user-defined>
    <meta:user-defined meta:name="OVERHEIDop.publicationIssue">547811</meta:user-defined>
    <meta:user-defined meta:name="OVERHEIDop.GmbID/DC.identifier">gmb-2023-547811</meta:user-defined>
    <meta:user-defined meta:name="OVERHEIDop.versieInformatie"/>
  </office:meta>
</office:document-meta>
</file>