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11 woningen, de kap van 3 bomen en de aanleg van een uitrit  - Het Blauwgras, Drachten (Drachten, C, 10493, 8559, 6164 en 856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Het Blauwgras, Drachten (Drachten, C, 10493, 8559, 6164 en 8561), de bouw van 11 woningen, de kap van 3 bomen en de aanleg van een uitrit , ontvangen: 16 december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547508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508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508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2089</meta:user-defined>
    <meta:user-defined meta:name="DCTERMS.abstract">Aanvraag omgevingsvergunning: Het Blauwgras, Drachten (Drachten, C, 10493, 8559, 6164 en 8561), de bouw van 11 woningen, de kap van 3 bomen en de aanleg van een uitrit, ontvangen: 16 december 2023</meta:user-defined>
    <dc:language>nl</dc:language>
    <meta:user-defined meta:name="OVERHEIDop.locatietype/OVERHEIDop.gebiedsmarkering">Lijn</meta:user-defined>
    <meta:user-defined meta:name="DC.title">Gemeente Smallingerland - aanvraag omgevingsvergunning - de bouw van 11 woningen, de kap van 3 bomen en de aanleg van een uitrit  - Het Blauwgras, Drachten (Drachten, C, 10493, 8559, 6164 en 8561)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7508</meta:user-defined>
    <meta:user-defined meta:name="OVERHEIDop.GmbID/DC.identifier">gmb-2023-547508</meta:user-defined>
    <meta:user-defined meta:name="OVERHEIDop.versieInformatie"/>
  </office:meta>
</office:document-meta>
</file>