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HET BOUWEN VAN EEN OPSLAGLOODS, WINDAS 3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bouwen van een opslagloods op het perceel Windas 3 te Heerenveen  (18-12-2023)</text:p>
            <text:p text:style-name="common-al"/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547320</text:span><text:line-break/><text:date style:data-style-name="dag" text:fixed="true" text:date-value="2023-12-20"/><text:line-break/><text:date style:data-style-name="jaar" text:fixed="true" text:date-value="2023-12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47320</text:span><text:date style:data-style-name="nicedate" text:fixed="true" text:date-value="2023-12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47320</text:span><text:date style:data-style-name="nicedate" text:fixed="true" text:date-value="2023-12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6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, HET BOUWEN VAN EEN OPSLAGLOODS, WINDAS 3 HEERENVEEN</meta:user-defined>
    <meta:user-defined meta:name="DCTERMS.W3CDTF/DCTERMS.available">2023-12-20</meta:user-defined>
    <meta:user-defined meta:name="DCTERMS.W3CDTF/OVERHEIDop.jaargang">2023</meta:user-defined>
    <meta:user-defined meta:name="OVERHEIDop.publicationIssue">547320</meta:user-defined>
    <meta:user-defined meta:name="OVERHEIDop.GmbID/DC.identifier">gmb-2023-547320</meta:user-defined>
    <meta:user-defined meta:name="OVERHEIDop.versieInformatie"/>
  </office:meta>
</office:document-meta>
</file>