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Noorderstraat 1 – 39, Edam met bijbehorende gecoördineerde omgevingsvergunning De bouw van woningen op de percelen Noorderstraat 1 – 39 (oneven) in Edam (gecoördineerde 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dam-Volendam maken conform artikel 3.8 van de Wet ruimtelijke ordening bekend dat met ingang van vrijdag 22 december 2023 het ontwerpbestemmingsplan “Noorderstraat 1 – 39, Edam” gedurende zes weken voor een ieder ter inzage ligt, alsmede de hieraan gerelateerde ontwerp-omgevingsvergunning  “De bouw van woningen op de percelen Noorderstraat 1 – 39 (oneven) in Edam”. Het planidentificatienummer van het ontwerpbestemmingsplan is: NL.IMRO.0385.BPNOORDERSTR1TOT39-ow01.</text:p>
            <text:p text:style-name="common-al"/>
            <text:p text:style-name="common-al">
            <text:span text:style-name="nadrukvet">Plangebied</text:span>
          </text:p>
            <text:p text:style-name="common-al">Het plangebied omvat het gebied aan de Noorderstraat dat wordt omsloten door het Cor Jongerthof en de Noordervesting. De publicatie heeft enkel betrekking op de woningen met oneven nummers 1 tot en met 39, aan de zuidkant van de Noorderstraat. De exacte ligging van het plangebied komt tot uitdrukking op de bij dit ontwerpbestemmingsplan behorende verbeelding.</text:p>
            <text:p text:style-name="common-al"/>
            <text:p text:style-name="common-al">
            <text:span text:style-name="nadrukvet">Doel</text:span>
          </text:p>
            <text:p text:style-name="common-al">Het ontwerpbestemmingsplan en de ontwerp-omgevingsvergunning hebben als doel om de sloop van 20 woningen te bewerkstelligen, om zo de nieuwbouw van 28 woningen mogelijk te maken. Op de locatie zullen 24 beneden-bovenwoningen en 4 eengezinswoningen gerealiseerd worden, allen in de categorie sociale huur. Daarnaast wordt er een nieuwe parkeerplaats aangelegd binnen het plangebied.</text:p>
            <text:p text:style-name="common-al"/>
            <text:p text:style-name="common-al">
            <text:span text:style-name="nadrukvet">Coördinatieregeling</text:span>
          </text:p>
            <text:p text:style-name="common-al">Burgemeester en wethouders van Edam-Volendam hebben op verzoek van de initiatiefnemer besloten de gemeentelijke coördinatieregeling toe te passen; dit in verband met de behoefte om het plan zo voortvarend mogelijk te kunnen uitvoeren. Deze gemeentelijke coördinatieregeling is geregeld in paragraaf 3.6.1 van de Wet ruimtelijke ordening (Wro).</text:p>
            <text:p text:style-name="common-al"/>
            <text:p text:style-name="common-al">De gemeentelijke coördinatieverordening maakt het mogelijk om de besluiten behorende bij de realisatie van het plan gelijk op te laten lopen met het (ontwerp)bestemmingsplan. De procedures worden hiermee gebundeld. Dit zorgt voor een heldere procedure en een snellere realisatiemogelijkheid. Het college van burgemeester en wethouders verzorgt de coördinatie tussen de vaststelling van het bestemmingsplan en het verlenen van de omgevingsvergunning. De bevoegdheid tot vaststelling van het bestemmingsplan is in handen van de gemeenteraad.</text:p>
            <text:p text:style-name="common-al"/>
            <text:p text:style-name="common-al">
            <text:span text:style-name="nadrukvet">Inzien</text:span>
          </text:p>
            <text:p text:style-name="common-al">Het ontwerpbestemmingsplan en de ontwerp-omgevingsvergunning met de daarbij behorende stukken zijn met ingang van vrijdag 22 december 2023 gedurende 6 weken digitaal in te zien via de landelijke voorziening ruimtelijkeplannen.nl en via de gemeentelijke website. Het ontwerpbestemmingsplan ligt tevens vanaf 22 december 2023 voor 6 weken ter inzage bij de receptie van het Stadskantoor, W. v.d. Knoopdreef 1, 1132 KN in Volendam.</text:p>
            <text:p text:style-name="common-al"/>
            <text:p text:style-name="common-al">
            <text:span text:style-name="nadrukvet">Zienswijzen</text:span>
          </text:p>
            <text:p text:style-name="common-al">Gedurende de inzagetermijn kan een ieder bij voorkeur schriftelijk (en niet per email) of mondeling een zienswijze inbrengen over het ontwerpbestemmingsplan of de ontwerp-omgevingsvergunning. Schriftelijke zienswijzen inzake het ontwerpbestemmingsplan dienen te worden gericht aan de gemeenteraad van Edam-Volendam. Zienswijzen inzake de ontwerp-omgevingsvergunning dienen te worden gericht aan het college van burgemeester en wethouders van gemeente Edam-Volendam. Beiden kunnen worden opgestuurd naar Postbus 180, 1130 AD Volendam o.v.v. “zienswijze ontwerpbestemmingsplan Noorderstraat 1 - 39 te Edam”. Voor het naar voren brengen van een mondelinge reactie kunt u een afspraak maken met meneer R. de Boer van het team Omgevingsbeleid via (0299) 398 398. In de zienswijze geeft u aan op welke onderdelen van het ontwerpbestemmingsplan of de ontwerp-omgevingsvergunning deze betrekking heeft.</text:p>
            <text:p text:style-name="common-al"/>
            <text:p text:style-name="common-al">
            <text:span text:style-name="nadrukvet">Crisis- en herstelwet (Chw) is van toepassing</text:span>
          </text:p>
            <text:p text:style-name="common-al">Omdat met dit plan de bouw van meer dan 11 woningen planologisch mogelijk wordt gemaakt, is Afdeling 2 van hoofdstuk 1 van de Crisis- en herstelwet van toepassing. Dit houdt in dat onder meer bijzondere procedurele bepalingen van toepassing zijn op een eventueel later in te stellen beroepsprocedure bij de Afdeling Bestuursrechtspraak van de Raad van State. Dit brengt met zich mee dat alle beroepsgronden in het beroepschrift moeten worden opgenomen. Na afloop van de beroepstermijn kunnen geen nieuwe beroepsgronden worden aangevoerd.</text:p>
            <text:p text:style-name="common-al"/>
            <text:p text:style-name="common-al">
            <text:span text:style-name="nadrukvet">Algemene informatie</text:span>
          </text:p>
            <text:p text:style-name="common-al">Indien u vragen heeft, kunt u contact opnemen met een medewerker van de sectie Omgevingsbeleid (tel. 0299 – 398 39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Edam-Volendam, 14 december 2023]</text:span>
            <text:span text:style-name="datum"/>
          </text:p>
          </text:section>
          <text:section text:name="ondertekening_id1-3-2-2-2">
            <text:p><text:span text:style-name="ondertekening_naam">
            <text:span text:style-name="voornaam">Burgemeester en wethouders van Edam-Volendam.</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547310</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310</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310</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Edam-Volendam</meta:user-defined>
    <meta:user-defined meta:name="OVERHEID.Informatietype/DC.type">officiële publicatie</meta:user-defined>
    <meta:user-defined meta:name="OVERHEIDop.Rubriek/DC.type">ruimtelijk plan of omgevingsdocument</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Ruimtelijkplan/OVERHEIDop.bekendmakingBetreffendePlan">NL.IMRO.0385.BPNOORDERSTR1TOT39-ow01</meta:user-defined>
    <meta:user-defined meta:name="OVERHEIDop.Plansoort/OVERHEIDop.plansoort">bestemmings- of omgevingsplan</meta:user-defined>
    <meta:user-defined meta:name="DCTERMS.abstract">De bouw van woningen op de percelen Noorderstraat 1 – 3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werpbestemmingsplan Noorderstraat 1 – 39, Edam met bijbehorende gecoördineerde omgevingsvergunning De bouw van woningen op de percelen Noorderstraat 1 – 39 (oneven) in Edam (gecoördineerde procedure)</meta:user-defined>
    <meta:user-defined meta:name="OVERHEIDop.datumEindeReactietermijn">2024-02-01</meta:user-defined>
    <meta:user-defined meta:name="OVERHEIDop.terinzageleggingBG">https://Edam-volendam.tercera-go.nl/MapViewer/Default.aspx?id=NLIMRO0385BPNOORDERSTR1TOT39-ow01</meta:user-defined>
    <meta:user-defined meta:name="DCTERMS.W3CDTF/DCTERMS.available">2023-12-22</meta:user-defined>
    <meta:user-defined meta:name="DCTERMS.W3CDTF/OVERHEIDop.jaargang">2023</meta:user-defined>
    <meta:user-defined meta:name="OVERHEIDop.publicationIssue">547310</meta:user-defined>
    <meta:user-defined meta:name="OVERHEIDop.GmbID/DC.identifier">gmb-2023-547310</meta:user-defined>
    <meta:user-defined meta:name="OVERHEIDop.versieInformatie"/>
  </office:meta>
</office:document-meta>
</file>