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EN IN-/UITRIT – LOYOLALAAN 1-01 VUGHT </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Loyolalaan 1-01 Vught, bouwen van een woning en het aanleggen van een inrit, Z23-269230.</text:p>
            <text:p text:style-name="common-al"/>
            <text:p text:style-name="common-al">De vergunning is verzonden 15 december 2023.</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546771</text:span><text:line-break/><text:date style:data-style-name="dag" text:fixed="true" text:date-value="2023-12-27"/><text:line-break/><text:date style:data-style-name="jaar" text:fixed="true" text:date-value="2023-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771</text:span><text:date style:data-style-name="nicedate" text:fixed="true" text:date-value="2023-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771</text:span><text:date style:data-style-name="nicedate" text:fixed="true" text:date-value="2023-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EN IN-/UITRIT – LOYOLALAAN 1-01 VUGHT</meta:user-defined>
    <meta:user-defined meta:name="DCTERMS.W3CDTF/DCTERMS.available">2023-12-27</meta:user-defined>
    <meta:user-defined meta:name="DCTERMS.W3CDTF/OVERHEIDop.jaargang">2023</meta:user-defined>
    <meta:user-defined meta:name="OVERHEIDop.publicationIssue">546771</meta:user-defined>
    <meta:user-defined meta:name="OVERHEIDop.GmbID/DC.identifier">gmb-2023-546771</meta:user-defined>
    <meta:user-defined meta:name="OVERHEIDop.versieInformatie"/>
  </office:meta>
</office:document-meta>
</file>