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68892621id153565d-484e-4cc4-8af0-693a9f8f1cf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Amsterdam Oost, verkeersbesluit Ambonplein, hoek Bonistraat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Ambonplein, hoek Bonistraat (parkeervaknummers 124334485830 en 12433348583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0.92641509433962mm"><draw:image xlink:href="Pictures/Afbeelding1168892621id153565d-484e-4cc4-8af0-693a9f8f1cf2.png" xlink:type="simple"/></draw:frame></text:p>
            </text:section></draw:text-box></draw:frame>
          </text:p>
            <text:p text:style-name="common-al">Amsterdam, 20 december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publica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46298</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98</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98</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mbonplein, hoek Bonistraat aanleg elektrische oplaadplaats - Ambonplein, hoek Boni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mbonplein, hoek Bonistraat aanleg elektrische oplaadplaats</meta:user-defined>
    <meta:user-defined meta:name="OVERHEIDop.verkeersbordcode">E8c</meta:user-defined>
    <dc:language>nl</dc:language>
    <meta:user-defined meta:name="OVERHEIDop.locatietype/OVERHEIDop.gebiedsmarkering">Punt</meta:user-defined>
    <meta:user-defined meta:name="DC.title">Amsterdam Oost, verkeersbesluit Ambonplein, hoek Bonistraat aanleg elektrische oplaadplaats</meta:user-defined>
    <meta:user-defined meta:name="DCTERMS.W3CDTF/DCTERMS.available">2023-12-22</meta:user-defined>
    <meta:user-defined meta:name="DCTERMS.W3CDTF/OVERHEIDop.jaargang">2023</meta:user-defined>
    <meta:user-defined meta:name="OVERHEIDop.publicationIssue">546298</meta:user-defined>
    <meta:user-defined meta:name="OVERHEIDop.GmbID/DC.identifier">gmb-2023-546298</meta:user-defined>
    <meta:user-defined meta:name="OVERHEIDop.versieInformatie"/>
  </office:meta>
</office:document-meta>
</file>