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drie dakkapellen op de woning, Willem de Zwijgerplantsoen 10 te Utrecht, HZ_WABO-23-410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llem de Zwijgerplantsoen 10 te Utrecht</text:span>
          </text:p>
            <text:p text:style-name="common-al">HZ_WABO-23-41029</text:p>
            <text:p text:style-name="common-al">Toelichting: het bouwen van drie dakkapellen op de woning</text:p>
            <text:p text:style-name="common-al">Datum ontvangst aanvraag: 15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6245</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245</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245</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drie dakkapellen op de woning, Willem de Zwijgerplantsoen 10 te Utrecht, HZ_WABO-23-41029</meta:user-defined>
    <meta:user-defined meta:name="DCTERMS.W3CDTF/DCTERMS.available">2023-12-20</meta:user-defined>
    <meta:user-defined meta:name="DCTERMS.W3CDTF/OVERHEIDop.jaargang">2023</meta:user-defined>
    <meta:user-defined meta:name="OVERHEIDop.externeBijlage">Publiceerbaar-A|exb-2023-60154</meta:user-defined>
    <meta:user-defined meta:name="OVERHEIDop.publicationIssue">546245</meta:user-defined>
    <meta:user-defined meta:name="OVERHEIDop.GmbID/DC.identifier">gmb-2023-546245</meta:user-defined>
    <meta:user-defined meta:name="OVERHEIDop.versieInformatie"/>
  </office:meta>
</office:document-meta>
</file>