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woning aan Zwartakkers ongenummerd te Bladel</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een aanvraag voor een omgevingsvergunning ontvangen. De vergunning is aangevraagd voor het bouwen van een woning aan Zwartakkers ongenummerd te Bladel. Het kenmerk van de gemeente voor deze zaak is ZBLA2023-001101.</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6-12-2023.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Of wilt u stukken inzien? Vul dan het contactformulier in op de website https://www.bladel.nl/bouwplannen-en-bouwtekeningen-bekijken.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546034</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034</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034</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3-001101</meta:user-defined>
    <meta:user-defined meta:name="DCTERMS.abstract">bouwen van een wo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het bouwen van een woning aan Zwartakkers ongenummerd te Bladel</meta:user-defined>
    <meta:user-defined meta:name="DCTERMS.W3CDTF/DCTERMS.available">2023-12-20</meta:user-defined>
    <meta:user-defined meta:name="DCTERMS.W3CDTF/OVERHEIDop.jaargang">2023</meta:user-defined>
    <meta:user-defined meta:name="OVERHEIDop.publicationIssue">546034</meta:user-defined>
    <meta:user-defined meta:name="OVERHEIDop.GmbID/DC.identifier">gmb-2023-546034</meta:user-defined>
    <meta:user-defined meta:name="OVERHEIDop.versieInformatie"/>
  </office:meta>
</office:document-meta>
</file>