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Kamerlingh Onneslaan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t Holland Festival Opera Park Frankendael 2024 ter hoogte van Kamerlingh Onneslaan 5 in AMSTERDAM</text:p>
            <text:p text:style-name="common-al">Datum van: 16-06-2024</text:p>
            <text:p text:style-name="common-al">Datum t/m: 16-06-2024</text:p>
            <text:p text:style-name="common-al">Tijd van: 17:00</text:p>
            <text:p text:style-name="common-al">Tijd tot: 23:00</text:p>
            <text:p text:style-name="common-al">Bezoekers drukste moment: 1200</text:p>
            <text:p text:style-name="common-al">Activiteiten: Naar opera luisteren en kijken</text:p>
            <text:p text:style-name="common-al">Ontvangen op: 04-12-2023</text:p>
            <text:p text:style-name="common-al">Kenmerk gemeente: Z/23/2262814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544546</text:span><text:line-break/><text:date style:data-style-name="dag" text:fixed="true" text:date-value="2023-12-19"/><text:line-break/><text:date style:data-style-name="jaar" text:fixed="true" text:date-value="2023-12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546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44546</text:span><text:date style:data-style-name="nicedate" text:fixed="true" text:date-value="2023-12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5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3/2262814</meta:user-defined>
    <meta:user-defined meta:name="DCTERMS.abstract">Aanvraag voor een evenementenvergunning ter hoogte van adres Kamerlingh Onneslaan 5 in AMSTERDAM</meta:user-defined>
    <dc:language>nl</dc:language>
    <meta:user-defined meta:name="OVERHEIDop.locatietype/OVERHEIDop.gebiedsmarkering">Punt</meta:user-defined>
    <meta:user-defined meta:name="DC.title">Aanvraag evenementenvergunning Kamerlingh Onneslaan 5 in AMSTERDAM</meta:user-defined>
    <meta:user-defined meta:name="DCTERMS.W3CDTF/DCTERMS.available">2023-12-19</meta:user-defined>
    <meta:user-defined meta:name="DCTERMS.W3CDTF/OVERHEIDop.jaargang">2023</meta:user-defined>
    <meta:user-defined meta:name="OVERHEIDop.publicationIssue">544546</meta:user-defined>
    <meta:user-defined meta:name="OVERHEIDop.GmbID/DC.identifier">gmb-2023-544546</meta:user-defined>
    <meta:user-defined meta:name="OVERHEIDop.versieInformatie"/>
  </office:meta>
</office:document-meta>
</file>