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ijbehorend bouwwerk ten behoeve van werkruimte, Groenedijk 60 te Utrecht,  HZ_WABO-23-335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dijk 60 te Utrecht</text:p>
            <text:p text:style-name="common-al">HZ_WABO-23-33575</text:p>
            <text:p text:style-name="common-al">Toelichting: het bouwen van een bijbehorend bouwwerk ten behoeve van werkruimte</text:p>
            <text:p text:style-name="common-al">Datum besluit: 15 december 2023</text:p>
            <text:p text:style-name="common-al">Startdatum bezwaartermijn: 16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4165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165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165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ijbehorend bouwwerk ten behoeve van werkruimte, Groenedijk 60 te Utrecht,  HZ_WABO-23-33575</meta:user-defined>
    <meta:user-defined meta:name="DCTERMS.W3CDTF/DCTERMS.available">2023-12-19</meta:user-defined>
    <meta:user-defined meta:name="DCTERMS.W3CDTF/OVERHEIDop.jaargang">2023</meta:user-defined>
    <meta:user-defined meta:name="OVERHEIDop.externeBijlage">ALG - Publiceerbaar-A|exb-2023-60002</meta:user-defined>
    <meta:user-defined meta:name="OVERHEIDop.externeBijlage">Besluit omgevingsvergunning Publiceerbaar|exb-2023-60003</meta:user-defined>
    <meta:user-defined meta:name="OVERHEIDop.publicationIssue">544165</meta:user-defined>
    <meta:user-defined meta:name="OVERHEIDop.GmbID/DC.identifier">gmb-2023-544165</meta:user-defined>
    <meta:user-defined meta:name="OVERHEIDop.versieInformatie"/>
  </office:meta>
</office:document-meta>
</file>