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voorkant van de woning, Albert van Dalsumlaan 713 te Utrecht,  HZ_WABO-23-276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bert van Dalsumlaan 713 te Utrecht</text:p>
            <text:p text:style-name="common-al">HZ_WABO-23-27619</text:p>
            <text:p text:style-name="common-al">Toelichting: het bouwen van een uitbouw aan de voorkant van de woning</text:p>
            <text:p text:style-name="common-al">Datum besluit: 14 december 2023</text:p>
            <text:p text:style-name="common-al">Startdatum bezwaartermijn: 15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4038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038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038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voorkant van de woning, Albert van Dalsumlaan 713 te Utrecht,  HZ_WABO-23-27619</meta:user-defined>
    <meta:user-defined meta:name="DCTERMS.W3CDTF/DCTERMS.available">2023-12-19</meta:user-defined>
    <meta:user-defined meta:name="DCTERMS.W3CDTF/OVERHEIDop.jaargang">2023</meta:user-defined>
    <meta:user-defined meta:name="OVERHEIDop.externeBijlage">Aanvraagdocument  publiceerbaar-A|exb-2023-59953</meta:user-defined>
    <meta:user-defined meta:name="OVERHEIDop.externeBijlage">Besluit omgevingsvergunning Publiceerbaar|exb-2023-59954</meta:user-defined>
    <meta:user-defined meta:name="OVERHEIDop.publicationIssue">544038</meta:user-defined>
    <meta:user-defined meta:name="OVERHEIDop.GmbID/DC.identifier">gmb-2023-544038</meta:user-defined>
    <meta:user-defined meta:name="OVERHEIDop.versieInformatie"/>
  </office:meta>
</office:document-meta>
</file>