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kappen van 19 bomen (wijk Voorhof) en het herplanten aan Papsouwselaan, Aart van der Leeuwlaan (naast 206A), Vulcanusweg, Bosboom-Toussaintplein, Kruithuispad, Willem de Mérodestraat, Minervaplein, Troelstralaan, Roland Holstlaan 2624XX Delft 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apsouwselaan, Aart van der Leeuwlaan, Vulcanusweg, Bosboom-Toussaintplein, Kruithuispad, Willem de Mérodestraat, Minervaplein, Troelstralaan, Roland Holstlaan 2624XX (wijk Voorhof) Delft | het kappen van 19 bomen (Voorhof) en het herplanten | 27-12-2022</text:p>
            <text:p text:style-name="common-al">Wilt u meer informatie ontvangen over de aangevraagde vergunning? U kunt de stukken opvragen bij Klantcontactcentrum van de gemeente via telefoonnummer 14015 of via het formulier op www.delft.nl/contact.</text:p>
            <text:p text:style-name="last-al">Deze publicatie is bedoeld om u te informeren. Als er een besluit is genomen over de aanvraag dan publiceren wij dat hier opnieuw. Pas dan kunt u eventueel bezwaar maken. Meer informatie daarover vindt u later bij de publicatie van de verleende vergu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lft</text:p>
            </table:table-cell>
            <table:table-cell office:value-type="string" table:style-name="header.C">
              <text:p text:style-name="headerright"><text:span text:style-name="nr">Nr. 5438</text:span><text:line-break/><text:date style:data-style-name="dag" text:fixed="true" text:date-value="2023-01-05"/><text:line-break/><text:date style:data-style-name="jaar" text:fixed="true" text:date-value="2023-01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438</text:span><text:date style:data-style-name="nicedate" text:fixed="true" text:date-value="2023-01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438</text:span><text:date style:data-style-name="nicedate" text:fixed="true" text:date-value="2023-01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43/xml/MC-DRP-OmgevingsvergunningAanvraag-3Pas-ZM.xml</meta:user-defined>
    <meta:user-defined meta:name="OVERHEID.Gemeente/DC.creator">Delf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lft</meta:user-defined>
    <meta:user-defined meta:name="OVERHEID.Gemeente/OVERHEID.authority">Delf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2-003173</meta:user-defined>
    <meta:user-defined meta:name="DCTERMS.abstract">Kappen van 19 bomen in de wijk Voorhof</meta:user-defined>
    <dc:language>nl</dc:language>
    <meta:user-defined meta:name="OVERHEIDop.locatietype/OVERHEIDop.gebiedsmarkering">Punt</meta:user-defined>
    <meta:user-defined meta:name="DC.title">Aanvraag vergunning voor het kappen van 19 bomen (wijk Voorhof) en het herplanten aan Papsouwselaan, Aart van der Leeuwlaan (naast 206A), Vulcanusweg, Bosboom-Toussaintplein, Kruithuispad, Willem de Mérodestraat, Minervaplein, Troelstralaan, Roland Holstlaan 2624XX Delft</meta:user-defined>
    <meta:user-defined meta:name="DCTERMS.W3CDTF/DCTERMS.available">2023-01-05</meta:user-defined>
    <meta:user-defined meta:name="DCTERMS.W3CDTF/OVERHEIDop.jaargang">2023</meta:user-defined>
    <meta:user-defined meta:name="OVERHEIDop.publicationIssue">5438</meta:user-defined>
    <meta:user-defined meta:name="OVERHEIDop.GmbID/DC.identifier">gmb-2023-5438</meta:user-defined>
    <meta:user-defined meta:name="OVERHEIDop.versieInformatie"/>
  </office:meta>
</office:document-meta>
</file>