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GROTEN EN VERANDEREN VAN EEN WONING, BIJ DE LEIJWEI 71 HOORNSTERZW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Bij De Leijwei 71 te Hoornsterzwaag  </text:p>
            <text:p text:style-name="common-al">(15 december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43543</text:span><text:line-break/><text:date style:data-style-name="dag" text:fixed="true" text:date-value="2023-12-19"/><text:line-break/><text:date style:data-style-name="jaar" text:fixed="true" text:date-value="2023-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3543</text:span><text:date style:data-style-name="nicedate" text:fixed="true" text:date-value="2023-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3543</text:span><text:date style:data-style-name="nicedate" text:fixed="true" text:date-value="2023-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VERGROTEN EN VERANDEREN VAN EEN WONING, BIJ DE LEIJWEI 71 HOORNSTERZWAAG</meta:user-defined>
    <meta:user-defined meta:name="DCTERMS.W3CDTF/DCTERMS.available">2023-12-19</meta:user-defined>
    <meta:user-defined meta:name="DCTERMS.W3CDTF/OVERHEIDop.jaargang">2023</meta:user-defined>
    <meta:user-defined meta:name="OVERHEIDop.publicationIssue">543543</meta:user-defined>
    <meta:user-defined meta:name="OVERHEIDop.GmbID/DC.identifier">gmb-2023-543543</meta:user-defined>
    <meta:user-defined meta:name="OVERHEIDop.versieInformatie"/>
  </office:meta>
</office:document-meta>
</file>