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 een onderwijsgebouw voor basisonderwijs op het perceel Koning Karelpad 2, 3813 H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</text:span> van een onderwijsgebouw voor basisonderwijs <text:span text:style-name="nadrukvet">op het perceel Koning Karelpad 2, 3813 HC Amersfoort</text:span></text:p>
            <text:p text:style-name="common-al">De Gemeente Amersfoort heeft op 12-12-2023 een aanvraag voor een omgevingsvergunning ontvangen voor het bouwen van een schoolgebouw op het perceel Koning Karelpad 2, 3813 HC Amersfoort, met kenmerk CLZ-0000773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06-02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543378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3378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3378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738</meta:user-defined>
    <dc:language>nl</dc:language>
    <meta:user-defined meta:name="OVERHEIDop.locatietype/OVERHEIDop.gebiedsmarkering">Punt</meta:user-defined>
    <meta:user-defined meta:name="DC.title">Ontvangen aanvraag omgevingsvergunning voor het bouwen van  een onderwijsgebouw voor basisonderwijs op het perceel Koning Karelpad 2, 3813 HC Amersfoort</meta:user-defined>
    <meta:user-defined meta:name="DCTERMS.W3CDTF/DCTERMS.available">2023-12-19</meta:user-defined>
    <meta:user-defined meta:name="DCTERMS.W3CDTF/OVERHEIDop.jaargang">2023</meta:user-defined>
    <meta:user-defined meta:name="OVERHEIDop.publicationIssue">543378</meta:user-defined>
    <meta:user-defined meta:name="OVERHEIDop.GmbID/DC.identifier">gmb-2023-543378</meta:user-defined>
    <meta:user-defined meta:name="OVERHEIDop.versieInformatie"/>
  </office:meta>
</office:document-meta>
</file>