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12 rijwoningen, Spoorstraat nabij nummer 19, 7271 CB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5 december 2023 een besluit genomen op de aanvraag met zaaknummer Z2023-00001354 voor het bouwen van 12 rijwoningen op locatie Spoorstraat nabij nummer 19, 7271CB Borculo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Overlast-klachten-en-bezwaar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542282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282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282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354</meta:user-defined>
    <meta:user-defined meta:name="DCTERMS.abstract">Betreft:  Besluit op locatie Spoorstraat t.h.v. 19, 7271CB Borcu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Toestemming voor bouwen van 12 rijwoningen, Spoorstraat nabij nummer 19, 7271 CB Borculo</meta:user-defined>
    <meta:user-defined meta:name="OVERHEIDop.datumEindeReactietermijn">2024-01-30</meta:user-defined>
    <meta:user-defined meta:name="OVERHEIDop.terinzageleggingBG">https://jeleefomgeving.nl/inzien/813585922/bf2ce855-9b17-11ee-8161-005056011332</meta:user-defined>
    <meta:user-defined meta:name="DCTERMS.W3CDTF/DCTERMS.available">2023-12-27</meta:user-defined>
    <meta:user-defined meta:name="DCTERMS.W3CDTF/OVERHEIDop.jaargang">2023</meta:user-defined>
    <meta:user-defined meta:name="OVERHEIDop.publicationIssue">542282</meta:user-defined>
    <meta:user-defined meta:name="OVERHEIDop.GmbID/DC.identifier">gmb-2023-542282</meta:user-defined>
    <meta:user-defined meta:name="OVERHEIDop.versieInformatie"/>
  </office:meta>
</office:document-meta>
</file>