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 Hendrikkade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 Hendrikkade 16 1012TL AmsterdamPrins Hendrikkade 16</text:p>
            <text:p text:style-name="common-al">Looptijd :15-01-2024 t/m 17-01-2024</text:p>
            <text:p text:style-name="common-al">Verzonden naar aanvrager op: 14-12-2023</text:p>
            <text:p text:style-name="common-al">Kenmerk gemeente: Z/23/22656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2656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2110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110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110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5685</meta:user-defined>
    <meta:user-defined meta:name="DCTERMS.abstract">(beheertoets)Werkzaamheden en vervoer op straat Prins Hendrikkade 16 1012TL, Prins Hendrikkade 16</meta:user-defined>
    <dc:language>nl</dc:language>
    <meta:user-defined meta:name="OVERHEIDop.locatietype/OVERHEIDop.gebiedsmarkering">Punt</meta:user-defined>
    <meta:user-defined meta:name="DC.title">Besluit apv vergunning Verleend - Prins Hendrikkade 16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2110</meta:user-defined>
    <meta:user-defined meta:name="OVERHEIDop.GmbID/DC.identifier">gmb-2023-542110</meta:user-defined>
    <meta:user-defined meta:name="OVERHEIDop.versieInformatie"/>
  </office:meta>
</office:document-meta>
</file>