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bestemmingsplan ‘Reparatieplan Willeskop 85b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bekend dat zij het ontwerpbestemmingsplan ‘Reparatieplan Willeskop 85b Montfoort' ter inzage leggen met bijbehorende bijlagen.</text:p>
            <text:p text:style-name="common-al">Het ontwerpbestemmingsplan is opgesteld om de uitsterfregeling voor (een deel van) het buitenterrein van de zeilmakerij op Willeskop 85b vast te leggen. </text:p>
            <text:p text:style-name="common-al">
            <text:span text:style-name="nadrukvet">Toelichting</text:span>
          </text:p>
            <text:p text:style-name="common-al">Op 26 oktober 2015 stelde de gemeenteraad het bestemmingsplan ‘1e herziening bestemmingsplan Buitengebied 2012’ vast. Volgens dit bestemmingsplan rust er een uitsterfregeling op het bedrijfsgebouw van de zeilmakerij op Willeskop 85b. De uitsterfregeling houdt in dat het gebruik voor de zeilmakerij mag worden voortgezet; als het gebruik gedurende één jaar of langer wordt gestaakt, is dit gebruik daarna niet meer toegestaan. De zeilmakerij heeft destijds beroep ingesteld tegen het bestemmingsplan. De zeilmakerij stelde namelijk dat niet alleen het bedrijfsgebouw, maar ook het buitenterrein onder de uitsterfregeling zou moeten vallen. De Afdeling bestuursrechtspraak van de Raad van State heeft dit beroep gegrond verklaard in een uitspraak van 24 mei 2017. In deze uitspraak staat de volgende overweging: <text:span text:style-name="nadrukcur">“De Afdeling wijst in dit verband in het bijzonder op hetgeen Zeil-Doek B.V. heeft gesteld over het volgens haar noodzakelijke gebruik van het buitenterrein voor het laden en lossen van goederen en het doormeten en controleren van de zeilen. Het staat niet bij voorbaat vast dat een reële exploitatie van de zeilmakerij mogelijk is, indien het gebruik van (een deel van) het buitenterrein voor deze activiteiten is uitgesloten. De raad dient nader te onderzoeken of deze activiteiten ook elders kunnen worden uitgevoerd, bijvoorbeeld binnen de daartoe bestemde bebouwing, zodat het gebruik van het buitenterrein in zoverre niet noodzakelijk is voor de bedrijfsvoering. Indien de raad tot de conclusie komt dat het gebruik van het buitenterrein noodzakelijk is voor de bedrijfsvoering, dan dient hij de planregeling voor het perceel Willekop 85b in zoverre te wijzigen. De raad kan in dat geval volstaan met een zo gering mogelijke verruiming van de gebruiksmogelijkheden voor het buitenterrein. Dit kan bijvoorbeeld inhouden dat slechts op een deel van het buitenterrein alleen die activiteiten zijn toegelaten die strikt noodzakelijk zijn voor een reële bedrijfsvoering.”</text:span></text:p>
            <text:p text:style-name="common-al">De gemeente heeft ter uitvoering van deze uitspraak onderzoek laten doen naar het gebruik van het buitenterrein. De uitkomst hiervan is dat een deel van het buitenterrein noodzakelijk is voor de bedrijfsvoering. Volgens het ontwerpbestemmingsplan wordt dit gedeelte onder de uitsterfregeling gebracht. De toegestane activiteiten worden geregeld in de planregels. </text:p>
            <text:p text:style-name="common-al">
            <text:span text:style-name="nadrukvet">Inzage</text:span>
          </text:p>
            <text:p text:style-name="common-al">Het ontwerpbestemmingsplan ‘Reparatieplan Willeskop 85b Montfoort' met bijlagen ligt van woensdag 20 december 2023 tot en met dinsdag 30 januari 2024 voor iedereen ter inzage bij het Klantcontactcentrum in het stadskantoor van Montfoort, Kasteelplein 5. Daarnaast is het plan digitaal te raadplegen via de gemeentelijke website en <text:a xlink:href="http://www.ruimtelijkeplannen.nl" xlink:type="simple">www.ruimtelijkeplannen.nl</text:a> (identificatienummer: NL.IMRO.0335.Rep1eherzWilleskop-ON01).</text:p>
            <text:p text:style-name="common-al">
            <text:span text:style-name="nadrukvet">Indienen zienswijze</text:span>
          </text:p>
            <text:p text:style-name="common-al">Tijdens de inzagetermijn kan iedereen een zienswijze naar voren brengen over het ontwerpbestemmingsplan. U kunt uw schriftelijke zienswijze richten aan het college van burgemeester en wethouders van Montfoort, Postbus 41, 3417 ZG Montfoort, onder vermelding van ‘Reparatieplan Willeskop 85b Montfoort’.</text:p>
            <text:p text:style-name="common-al">De zienswijze moet in ieder geval voorzien zijn van naam en adresgegevens, een inhoudelijke motivering en uw handtekening. </text:p>
            <text:p text:style-name="last-al">Voor het indienen van een mondelinge zienswijze kunt u contact opnemen met de heer Frank Plate van de gemeente Montfoort via 0348 - 476 400 of via <text:a xlink:href="mailto:RO@Montfoort.nl" xlink:type="simple">RO@Montfoort.nl</text:a>. U kunt ook bij hem terecht als u meer informatie wilt of als u een probleem heeft met het raadplegen van het ontwerpbestemmingspl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41838</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838</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838</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Rep1eherzWilleskop-ON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ontwerpbestemmingsplan ‘Reparatieplan Willeskop 85b Montfoort’</meta:user-defined>
    <meta:user-defined meta:name="DCTERMS.W3CDTF/DCTERMS.available">2023-12-19</meta:user-defined>
    <meta:user-defined meta:name="DCTERMS.W3CDTF/OVERHEIDop.jaargang">2023</meta:user-defined>
    <meta:user-defined meta:name="OVERHEIDop.publicationIssue">541838</meta:user-defined>
    <meta:user-defined meta:name="OVERHEIDop.GmbID/DC.identifier">gmb-2023-541838</meta:user-defined>
    <meta:user-defined meta:name="OVERHEIDop.versieInformatie"/>
  </office:meta>
</office:document-meta>
</file>