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ontwerpbestemmingsplan ‘2e herziening bestemmingsplan Buitengebied 2012’</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ontfoort maken bekend dat het ontwerpbestemmingsplan ‘2<text:span text:style-name="sup">e</text:span> herziening bestemmingsplan Buitengebied 2012’ (NL.IMRO.0335.BP2eHerzBg-ON01) ter inzage wordt gelegd.</text:p>
            <text:p text:style-name="common-al">Het bestemmingsplan ‘Buitengebied 2012’ is op 13 maart 2013 vastgesteld. Voorliggend ontwerpbestemmingsplan is de tweede partiële herziening van het bestemmingsplan ‘Buitengebied 2012’ en richt zich op het verwerken van de ‘Ruimtelijke kaders paardenhouderij’ en het in overeenstemming brengen van de bouwregels voor kleine windmolens met het provinciaal beleid.</text:p>
            <text:p text:style-name="common-al">
            <text:span text:style-name="nadrukvet">Inzage</text:span>
          </text:p>
            <text:p text:style-name="common-al">Het ontwerpbestemmingsplan ‘2<text:span text:style-name="sup">e</text:span> herziening bestemmingsplan Buitengebied 2012’ ligt met ingang van dinsdag 19 december 2023 tot en met maandag 29 januari 2024 gedurende een termijn van zes weken voor iedereen ter inzage bij het klantcontactcentrum in het stadskantoor van Montfoort, Kasteelplein 5. Daarnaast is het plan digitaal te raadplegen via de gemeentelijke website en <text:a xlink:href="http://www.ruimtelijkeplannen.nl" xlink:type="simple">www.ruimtelijkeplannen.nl</text:a> (IDN: NL.IMRO.0335.BP2eHerzBg-ON01). </text:p>
            <text:p text:style-name="common-al">
            <text:span text:style-name="nadrukvet">Indienen zienswijze </text:span>
          </text:p>
            <text:p text:style-name="common-al">Tijdens de inzagetermijn kan iedereen een zienswijze naar voren brengen over het ontwerpplan. U kunt uw schriftelijke zienswijze richten aan het college van burgemeester en wethouders van Montfoort, Postbus 41, 3417 ZG Montfoort, onder vermelding van ‘Zienswijze obp 2<text:span text:style-name="sup">e</text:span> herziening bestemmingsplan Buitengebied 2012’. Het indienen van een zienswijze per mail is niet toegestaan. </text:p>
            <text:p text:style-name="common-al">De zienswijze moet in ieder geval voorzien zijn van uw naam en adresgegevens, de datum, een inhoudelijke motivering en uw handtekening. </text:p>
            <text:p text:style-name="last-al">Voor meer informatie of voor het indienen van een mondelinge zienswijze kunt u contact opnemen met mevrouw Y. Klein van de gemeente Montfoort via 0348 - 476 400 of via <text:a xlink:href="mailto:RO@montfoort.nl" xlink:type="simple">RO@montfoort.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541390</text:span><text:line-break/><text:date style:data-style-name="dag" text:fixed="true" text:date-value="2023-12-19"/><text:line-break/><text:date style:data-style-name="jaar" text:fixed="true" text:date-value="2023-1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1390</text:span><text:date style:data-style-name="nicedate" text:fixed="true" text:date-value="2023-1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1390</text:span><text:date style:data-style-name="nicedate" text:fixed="true" text:date-value="2023-1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4/xml/MC-DRP-PlanRuimtelijk-Web-ZM.xml</meta:user-defined>
    <meta:user-defined meta:name="OVERHEID.Gemeente/DC.creator">Montfoort</meta:user-defined>
    <meta:user-defined meta:name="OVERHEID.Informatietype/DC.type">officiële publicatie</meta:user-defined>
    <meta:user-defined meta:name="OVERHEIDop.Rubriek/DC.type">ruimtelijk plan of omgevingsdocument</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Ruimtelijkplan/OVERHEIDop.bekendmakingBetreffendePlan">NL.IMRO.0335.BP2eHerzBg-ON01</meta:user-defined>
    <meta:user-defined meta:name="OVERHEIDop.Plansoort/OVERHEIDop.plansoort">bestemmings- of omgevingsplan</meta:user-defined>
    <dc:language>nl</dc:language>
    <meta:user-defined meta:name="OVERHEIDop.locatietype/OVERHEIDop.gebiedsmarkering">Gemeente</meta:user-defined>
    <meta:user-defined meta:name="DC.title">Bekendmaking ontwerpbestemmingsplan ‘2e herziening bestemmingsplan Buitengebied 2012’</meta:user-defined>
    <meta:user-defined meta:name="DCTERMS.W3CDTF/DCTERMS.available">2023-12-19</meta:user-defined>
    <meta:user-defined meta:name="DCTERMS.W3CDTF/OVERHEIDop.jaargang">2023</meta:user-defined>
    <meta:user-defined meta:name="OVERHEIDop.publicationIssue">541390</meta:user-defined>
    <meta:user-defined meta:name="OVERHEIDop.GmbID/DC.identifier">gmb-2023-541390</meta:user-defined>
    <meta:user-defined meta:name="OVERHEIDop.versieInformatie"/>
  </office:meta>
</office:document-meta>
</file>