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office:automatic-styles>
  <office:body>
    <office:text>
      <text:p text:style-name="new_page_staatscourant"/>
      <text:p text:style-name="single-kop-titel">Welstandsnota Enschede “Bouwen aan identiteit”: Wijziging 133 welstandsnota: beeldkwaliteitplan “woning en schuur landgoed ’t Slöttelmö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Wijziging 133 van de Welstandsnota heeft betrekking op het perceel Weerseloseweg 352 te Enschede met inbegrip van het bijbehorende landgoed. Om de beoogde ontwikkeling tot realisatie van een reguliere woning ter plaatse van een bestaande recreatiewoning mogelijk te maken is er (naast een bestemmingsplan) een beeldkwaliteitplan opgesteld. Met een beeldkwaliteitplan kan meer specifiek gestuurd worden op het gewenste eindbeeld. </text:p>
            <text:p text:style-name="al">Wijziging 133 van de Welstandsnota beoogt daarom het beeldkwaliteitplan “Woning en schuur Landgoed ’t Slöttelmös” in de plaats te laten treden van de voor deze locatie geldende welstandsidentiteit(en).</text:p>
            <text:p text:style-name="tussenkopcur">Inzien Wijziging Welstandsnota </text:p>
            <text:p text:style-name="al">Het ontwerpbesluit Wijziging 133 Welstandsnota met het beeldkwaliteitplan ligt van 21 december 2023 tot en met 31 januari 2024 (6 weken) voor een ieder ter inzage.</text:p>
            <text:p text:style-name="al">Wilt u het ontwerpbesluit Wijziging 133 Welstandsnota met het beeldkwaliteitplan inzien? Dan verzoeken wij u een mail met ‘Wijziging 133 Welstandsnota’ te sturen naar <text:a xlink:href="mailto:vergunning@enschede.nl" xlink:type="simple">vergunning@enschede.nl</text:a>. U ontvangt dan van ons een ‘pdf’-versie van het gevraagde wijzigingsplan. </text:p>
            <text:p text:style-name="tussenkopcur">Heeft u vragen of wilt u een nadere toelichting?</text:p>
            <text:p text:style-name="al">Wilt u vragen stellen over het ontwerpbesluit Wijziging 133 Welstandsnota of een nadere toelichting ontvangen? Dan kunt u een email sturen aan <text:a xlink:href="mailto:vergunning@enschede.nl" xlink:type="simple">vergunning@enschede.nl</text:a>. Wij verzoeken u in de mail ‘Wijziging 133 Welstandsnota’, uw naam en telefoonnummer te vermelden. Het stellen van vragen via de email wordt niet gezien als het indienen van een zienswijze. </text:p>
            <text:p text:style-name="tussenkopcur">Reageren</text:p>
            <text:p text:style-name="al">Gedurende de hiervoor genoemde termijn kan een ieder naar keuze schriftelijk, digitaal of mondeling een zienswijze omtrent het ontwerpbesluit naar voren brengen bij de gemeenteraad:</text:p>
            <text:list text:style-name="id1-3-2-2-1-11">
              <text:list-item text:style-override="id1-3-2-2-1-11-1">
                <text:number>•</text:number>
                <text:p text:style-name="al">Digitale zienswijzen: kunnen worden ingediend via <text:a xlink:href="http://www.enschede.nl/zienswijze" xlink:type="simple">www.enschede.nl/zienswijze</text:a>. Om digitaal een zienswijze te kunnen indienen dient u te beschikken over DigiD of E-herkenning.</text:p>
              </text:list-item>
              <text:list-item text:style-override="id1-3-2-2-1-11-2">
                <text:number>•</text:number>
                <text:p text:style-name="al">Schriftelijke zienswijzen: kunnen worden gericht aan de gemeenteraad, Postbus 20, 7500 AA Enschede. In de brief moeten de volgende zaken vermeld worden: zienswijze ‘Wijziging 133 Welstandsnota’, uw naam en adres en uw handtekening. </text:p>
              </text:list-item>
              <text:list-item text:style-override="id1-3-2-2-1-11-3">
                <text:number>•</text:number>
                <text:p text:style-name="al">Mondelinge zienswijzen: Hiervoor kan een afspraak worden gemaakt door een E-mail te sturen aan <text:a xlink:href="mailto:r.vanderspek@enschede.nl" xlink:type="simple">r.vanderspek@enschede.nl</text:a>. </text:p>
              </text:list-item>
            </text:list>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541112</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112</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112</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19/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ijziging 133 welstandsnota: beeldkwaliteitplan “woning en schuur landgoed ’t Slöttelmös</meta:user-defined>
    <dc:language>nl</dc:language>
    <meta:user-defined meta:name="OVERHEIDop.locatietype/OVERHEIDop.gebiedsmarkering">Adres</meta:user-defined>
    <meta:user-defined meta:name="DC.title">Welstandsnota Enschede “Bouwen aan identiteit”: Wijziging 133 welstandsnota: beeldkwaliteitplan “woning en schuur landgoed ’t Slöttelmös”</meta:user-defined>
    <meta:user-defined meta:name="DCTERMS.W3CDTF/DCTERMS.available">2023-12-20</meta:user-defined>
    <meta:user-defined meta:name="DCTERMS.W3CDTF/OVERHEIDop.jaargang">2023</meta:user-defined>
    <meta:user-defined meta:name="OVERHEIDop.publicationIssue">541112</meta:user-defined>
    <meta:user-defined meta:name="OVERHEIDop.GmbID/DC.identifier">gmb-2023-541112</meta:user-defined>
    <meta:user-defined meta:name="OVERHEIDop.versieInformatie"/>
  </office:meta>
</office:document-meta>
</file>