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uitbouw aan de achterzijde van een woning en het plaatsen van zonnepanelen aan de voorzijde, Weerdsingel O.Z. 72 BS te Utrecht,  HZ_WABO-23-37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O.Z. 72 BS te Utrecht</text:p>
            <text:p text:style-name="common-al">HZ_WABO-23-37677</text:p>
            <text:p text:style-name="common-al">Toelichting: het bouwen van een dakuitbouw aan de achterzijde van een woning en het plaatsen van zonnepanelen aan de voo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1074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074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074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uitbouw aan de achterzijde van een woning en het plaatsen van zonnepanelen aan de voorzijde, Weerdsingel O.Z. 72 BS te Utrecht,  HZ_WABO-23-37677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1074</meta:user-defined>
    <meta:user-defined meta:name="OVERHEIDop.GmbID/DC.identifier">gmb-2023-541074</meta:user-defined>
    <meta:user-defined meta:name="OVERHEIDop.versieInformatie"/>
  </office:meta>
</office:document-meta>
</file>