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P.W. JANSSENWEG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4 september 2023 heeft de gemeente een melding aanleg in-/uitrit (uitweg) ontvangen voor de locatie P.W. Janssenweg 111 te Jubbega. De melding is geregistreerd onder zaaknummer Z.23.411076.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0337</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337</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337</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4/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P.W. JANSSENWEG JUBBEGA</meta:user-defined>
    <meta:user-defined meta:name="DCTERMS.W3CDTF/DCTERMS.available">2023-12-18</meta:user-defined>
    <meta:user-defined meta:name="DCTERMS.W3CDTF/OVERHEIDop.jaargang">2023</meta:user-defined>
    <meta:user-defined meta:name="OVERHEIDop.publicationIssue">540337</meta:user-defined>
    <meta:user-defined meta:name="OVERHEIDop.GmbID/DC.identifier">gmb-2023-540337</meta:user-defined>
    <meta:user-defined meta:name="OVERHEIDop.versieInformatie"/>
  </office:meta>
</office:document-meta>
</file>