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vaststellen parkeerplaatsen elektrische laden van personenauto’s Laan van Overvliet/Van Rietlaan, te Linschot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ntfoort,</text:p>
            <text:p text:style-name="common-al">Hebben besloten:</text:p>
            <text:p text:style-name="common-al">-  tot het vaststellen van de parkeerplaatsen voor het opladen van elektrische voertuigen, door het plaatsen van het verkeersbord E4 met onderbord opladen elektrische voertuigen en onderbord OB504 of bord E8o met onderbord OB504 van Bijlage 1 van het RVV 1990 nabij de Laan van Overvliet nr. 62;</text:p>
            <text:p text:style-name="common-al">Montfoort, 14 december 2023</text:p>
            <text:p text:style-name="common-al">Burgemeester en wethouders van Montfoort,</text:p>
            <text:p text:style-name="common-al">namens deze,</text:p>
            <text:p text:style-name="common-al">M. ten Dolle</text:p>
            <text:p text:style-name="common-al">Beleidsmedewerker Verkeer</text:p>
            <text:p text:style-name="common-al">
            <text:span text:style-name="nadrukvet">Bevoegdheid</text:span>
          </text:p>
            <text:p text:style-name="common-al">De beleidsmedewerker Verkeer is bevoegd dit verkeersbesluit te nemen op grond van artikel 18, lid 1, sub d, van de Wegenverkeerswet 1994 en het door het College van de gemeente Montfoort op d.d. 18 december 2018 vastgestelde mandatenregister.</text:p>
            <text:p text:style-name="common-al">
            <text:span text:style-name="nadrukvet">Wetgeving</text:span>
          </text:p>
            <text:p text:style-name="common-al">De wettelijke grondslag voor dit verkeersbesluit wordt gevormd door: </text:p>
            <text:p text:style-name="common-al">• Wegenverkeerswet 1994 (hierna WVW 1994);</text:p>
            <text:p text:style-name="common-al">• Reglement verkeersregels en verkeerstekens 1990 (hierna RVV 1990);</text:p>
            <text:p text:style-name="common-al">• Algemene wet bestuursrecht (hierna Awb);</text:p>
            <text:p text:style-name="common-al">• (Uitvoeringvoorschriften) Besluit administratieve bepalingen inzake het wegverkeer (hierna BABW).</text:p>
            <text:p text:style-name="common-al">
            <text:span text:style-name="nadrukvet">Overwegingen</text:span>
            <text:span text:style-name="nadrukvet"> ten aanzien van het besluit</text:span>
          </text:p>
            <text:p text:style-name="common-al">
            <text:span text:style-name="nadrukcur">Aanleiding</text:span>
          </text:p>
            <text:p text:style-name="common-al">Op de Van Rietlaan nabij Laan van Overvliet nr. 62 is een voorkeurslocatie vastgesteld voor de plaatsing van een laadpaal. Er is een aanvraag ontvangen uit de omgeving van deze locatie en daarom zal deze locatie vastgesteld dienen te worden middels een verkeersbesluit.</text:p>
            <text:p text:style-name="common-al">
            <text:span text:style-name="nadrukcur">Vereiste van besluit</text:span>
          </text:p>
            <text:p text:style-name="common-al">Op grond van artikel 15, eerste lid van de WVW 1994 moet een verkeersbesluit worden genomen voor de plaatsing of verwijdering van de in artikel 12 van het BABW genoemde verkeerstekens, alsmede voor onderborden voor zover daardoor een gebod of verbod ontstaat of wordt gewijzigd.</text:p>
            <text:p text:style-name="common-al">
            <text:span text:style-name="nadrukcur">Motivering</text:span>
          </text:p>
            <text:p text:style-name="common-al">de Laan van Overvliet en Van Rietlaan in beheer en onderhoud is van de gemeente Montfoort;</text:p>
            <text:p text:style-name="common-al">er is een aanvraag voor een elektrische laadpaal ontvangen uit de omgeving van deze voorkeurslocatie; </text:p>
            <text:p text:style-name="common-al">de aanvrager voldoet aan de voorwaarden voor het in behandeling nemen van de aanvraag;</text:p>
            <text:p text:style-name="common-al">deze voorkeurslocatie daarom vastgesteld dient te worden;</text:p>
            <text:p text:style-name="common-al">alternatieve locaties zijn beoordeeld maar technisch niet geschikt zijn bevonden;</text:p>
            <text:p text:style-name="common-al">dat de parkeerdruk niet toe zal nemen omdat een aanvrager meestal een brandstofvoertuig wegdoet en een elektrisch voertuig daarvoor in de plaats komt;</text:p>
            <text:p text:style-name="common-al">door de toename van het aantal elektrische auto’s de parkeerplaats door meerdere omwonden gebruikt kan en zal gaan worden; </text:p>
            <text:p text:style-name="common-al">de parkeerplaatsen voor de elektrische laadpaal niet gecompenseerd zullen worden;</text:p>
            <text:p text:style-name="common-al">er zal in eerste instantie maar 1 parkeerplaats worden gereserveerd totdat de druk op de laadpaal en het gebruik toeneemt;</text:p>
            <text:p text:style-name="common-al">de tweede parkeerplaats zal pas worden gereserveerd wanneer het gebruik van de laadpaal voor 2 tot 3 maanden boven de 45% ligt;</text:p>
            <text:p text:style-name="common-al">met de doelstellingen van het verkeersbesluit het algemeen belang wordt gediend;</text:p>
            <text:p text:style-name="common-al">er geen andere individuele belangen bekend zijn waarmee de maatregelen, genoemd in dit besluit, strijdig zijn.</text:p>
            <text:p text:style-name="common-al">
            <text:span text:style-name="nadrukvet">Advies</text:span>
          </text:p>
            <text:p text:style-name="common-al">Overeenkomstig artikel 24 van het BABW is overleg gepleegd met de Politie Eenheid Midden-Nederland, district West Utrecht.</text:p>
            <text:p text:style-name="common-al">De betreffende straat is gelegen binnen de bebouwde kom van Montfoort en in beheer bij de gemeente Montfoort. Daarom is het niet noodzakelijk dat het openbaar lichaam dat het beheer heeft over de weg wordt gehoord (artikel 23 van het BABW).</text:p>
            <text:p text:style-name="common-al">
            <text:span text:style-name="nadrukvet">Belangenafweging</text:span>
          </text:p>
            <text:p text:style-name="common-al">Er zijn geen redenen om aan te nemen dat door het verkeersbesluit belanghebbenden onevenredig worden benadeeld of dat er een onduidelijke verkeerssituatie ontstaat.</text:p>
            <text:p text:style-name="common-al">
            <text:span text:style-name="nadrukvet">Mededelingen</text:span>
          </text:p>
            <text:p text:style-name="common-al">
            <text:span text:style-name="nadrukcur">Bezwaar en beroep</text:span>
          </text:p>
            <text:p text:style-name="common-al">Op grond van artikel 7:1 van de Awb kunnen belanghebbenden binnen zes weken na de dag van bekendmaking tegen dit verkeersbesluit schriftelijk een bezwaarschrift indienen bij burgemeester en wethouders van Montfoort, Postbus 41, 3417 ZG Montfoort. </text:p>
            <text:p text:style-name="common-al">Het bezwaarschrift moet worden ondertekend en dient in ieder geval te bevatten:</text:p>
            <text:p text:style-name="common-al">- de naam en het adres van de indiener;</text:p>
            <text:p text:style-name="common-al">- de dagtekening;</text:p>
            <text:p text:style-name="common-al">- een omschrijving van het besluit waartegen het bezwaar is gericht;</text:p>
            <text:p text:style-name="common-al">- de motieven achter het bezwaar.</text:p>
            <text:p text:style-name="common-al">
            <text:span text:style-name="nadrukcur">Verzoek om een voorlopige voorziening</text:span>
          </text:p>
            <text:p text:style-name="common-al">Het indienen van een bezwaarschrift heeft geen schorsende werking. In geval van onverwijlde spoed kunt u bij de voorzieningenrechter een voorlopige voorziening aanvragen. Een verzoek tot een voorlopige voorziening kunt u indienen bij de rechtbank Midden-Nederland, afdeling bestuursrecht, onder vermelding van voorlopige voorziening, Postbus 16005, 3500 DA Utrecht. Voor de behandeling van het verzoek wordt griffierecht geheven.</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540131</text:span><text:line-break/><text:date style:data-style-name="dag" text:fixed="true" text:date-value="2023-12-18"/><text:line-break/><text:date style:data-style-name="jaar" text:fixed="true" text:date-value="2023-1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0131</text:span><text:date style:data-style-name="nicedate" text:fixed="true" text:date-value="2023-1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0131</text:span><text:date style:data-style-name="nicedate" text:fixed="true" text:date-value="2023-1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5.18/xml/MC-DRP-OverigeWegverkeer-Web-ZM.xml</meta:user-defined>
    <meta:user-defined meta:name="OVERHEID.Gemeente/DC.creator">Montfoort</meta:user-defined>
    <meta:user-defined meta:name="OVERHEID.Informatietype/DC.type">officiële publicatie</meta:user-defined>
    <meta:user-defined meta:name="OVERHEIDop.Rubriek/DC.type">verkeersbesluit of -mededeling</meta:user-defined>
    <meta:user-defined meta:name="OVERHEID.Gemeente/DCTERMS.publisher">Montfoort</meta:user-defined>
    <meta:user-defined meta:name="OVERHEID.Gemeente/OVERHEID.authority">Montfoort</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lternative">Gemeente Montfoort - Laadpaal Van Rietlaan/Laan van Overvliet - Linschoten</meta:user-defined>
    <meta:user-defined meta:name="OVERHEIDvb.referentienummer">246448</meta:user-defined>
    <meta:user-defined meta:name="DCTERMS.abstract">Vaststellen laadpaal locatie aan de Van Rietlaan/Laan van Overvliet ter hoogte van huisnummer 62 aan de Laan van Overvliet</meta:user-defined>
    <meta:user-defined meta:name="OVERHEIDop.verkeersbordcode">E4</meta:user-defined>
    <dc:language>nl</dc:language>
    <meta:user-defined meta:name="OVERHEIDop.locatietype/OVERHEIDop.gebiedsmarkering">Punt</meta:user-defined>
    <meta:user-defined meta:name="DC.title">Verkeersbesluit vaststellen parkeerplaatsen elektrische laden van personenauto’s Laan van Overvliet/Van Rietlaan, te Linschoten</meta:user-defined>
    <meta:user-defined meta:name="DCTERMS.W3CDTF/DCTERMS.available">2023-12-18</meta:user-defined>
    <meta:user-defined meta:name="OVERHEIDop.externeBijlage">locatie|exb-2023-59562</meta:user-defined>
    <meta:user-defined meta:name="DCTERMS.W3CDTF/OVERHEIDop.jaargang">2023</meta:user-defined>
    <meta:user-defined meta:name="OVERHEIDop.publicationIssue">540131</meta:user-defined>
    <meta:user-defined meta:name="OVERHEIDop.GmbID/DC.identifier">gmb-2023-540131</meta:user-defined>
    <meta:user-defined meta:name="OVERHEIDop.versieInformatie"/>
  </office:meta>
</office:document-meta>
</file>