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erkplaats en opslagruimte, Neutronweg 55a te Utrecht, HZ_WABO-23-4061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eutronweg 55a te Utrecht</text:span>
          </text:p>
            <text:p text:style-name="common-al">HZ_WABO-23-40613</text:p>
            <text:p text:style-name="common-al">Toelichting: het bouwen van een werkplaats en opslagruimte</text:p>
            <text:p text:style-name="common-al">Datum ontvangst aanvraag: 12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0115</text:span><text:line-break/><text:date style:data-style-name="dag" text:fixed="true" text:date-value="2023-12-18"/><text:line-break/><text:date style:data-style-name="jaar" text:fixed="true" text:date-value="2023-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0115</text:span><text:date style:data-style-name="nicedate" text:fixed="true" text:date-value="2023-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0115</text:span><text:date style:data-style-name="nicedate" text:fixed="true" text:date-value="2023-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Punt</meta:user-defined>
    <meta:user-defined meta:name="DC.title">Aanvraag omgevingsvergunning, het bouwen van een werkplaats en opslagruimte, Neutronweg 55a te Utrecht, HZ_WABO-23-40613</meta:user-defined>
    <meta:user-defined meta:name="DCTERMS.W3CDTF/DCTERMS.available">2023-12-18</meta:user-defined>
    <meta:user-defined meta:name="DCTERMS.W3CDTF/OVERHEIDop.jaargang">2023</meta:user-defined>
    <meta:user-defined meta:name="OVERHEIDop.externeBijlage">Publiceerbaar-A|exb-2023-59561</meta:user-defined>
    <meta:user-defined meta:name="OVERHEIDop.publicationIssue">540115</meta:user-defined>
    <meta:user-defined meta:name="OVERHEIDop.GmbID/DC.identifier">gmb-2023-540115</meta:user-defined>
    <meta:user-defined meta:name="OVERHEIDop.versieInformatie"/>
  </office:meta>
</office:document-meta>
</file>