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ontwerpbestemmingsplan ‘Knollemanshoek 8 en 8a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bekend dat zij ter inzage leggen:</text:p>
            <text:list text:style-name="id1-3-2-1-1-2">
              <text:list-item text:style-override="id1-3-2-1-1-2-1">
                <text:number>1.</text:number>
                <text:p text:style-name="al">het ontwerpbestemmingsplan ‘Knollemanshoek 8 en 8a Montfoort’ met bijbehorende bijlagen (NL.IMRO.0335.BP80618-ON01); </text:p>
              </text:list-item>
              <text:list-item text:style-override="id1-3-2-1-1-2-2">
                <text:number>2.</text:number>
                <text:p text:style-name="al">het bijbehorend m.e.r.-beoordelingsbesluit.</text:p>
              </text:list-item>
            </text:list>
            <text:p text:style-name="common-al">Deze documenten hebben betrekking op het perceel Knollemanshoek 8 en 8a te Montfoort dat nu een woonbestemming heeft en waar ook bedrijfsbebouwing (ca. 790 m<text:span text:style-name="sup">2</text:span>) aanwezig is. Deze wordt gesloopt terwijl de bestaande verharding (ca. 800 m<text:span text:style-name="sup">2</text:span>) wordt verwijderd. De bestaande woning wordt gerenoveerd waarbij de splitsing van deze woning ongedaan wordt gemaakt. Daarnaast worden twee nieuwe woningen toegevoegd met ieder een inhoud van maximaal 750 m<text:span text:style-name="sup">3</text:span>. </text:p>
            <text:p text:style-name="common-al">
            <text:span text:style-name="nadrukvet">Inzage</text:span> Het ontwerpbestemmingsplan ‘Knollemanshoek 8 en 8a Montfoort’ met bijbehorende bijlagen ligt met ingang van dinsdag 19 december 2023 gedurende een termijn van zes weken tot dinsdag 30 januari 2024 voor iedereen ter inzage bij het Klantcontactcentrum in het stadskantoor van Montfoort, Kasteelplein 5. Daarnaast is het plan digitaal te raadplegen via de gemeentelijke website en <text:a xlink:href="http://www.ruimtelijkeplannen.nl" xlink:type="simple">www.ruimtelijkeplannen.nl</text:a> (IDN: NL.IMRO.0335.BP80618-ON01).</text:p>
            <text:p text:style-name="common-al">
            <text:span text:style-name="nadrukvet">Indienen zienswijze</text:span>
          </text:p>
            <text:p text:style-name="common-al">Tijdens de inzagetermijn kan iedereen een zienswijze naar voren brengen over het ontwerpbestemmingsplan. U kunt uw schriftelijke zienswijze richten aan het college van burgemeester en wethouders van Montfoort, Postbus 41, 3417 ZG Montfoort, onder vermelding van ‘Zienswijze obp Knollemanshoek 8 en 8 a Montfoort’.</text:p>
            <text:p text:style-name="common-al">De zienswijze moet in ieder geval voorzien zijn van naam en adresgegevens, een inhoudelijke motivering en uw handtekening. </text:p>
            <text:p text:style-name="common-al">Voor meer informatie of voor het indienen van een mondelinge zienswijze kunt u contact opnemen met de heer H. de Vries van de gemeente Montfoort via 0348 - 476 400 of via <text:a xlink:href="mailto:RO@Montfoort.nl" xlink:type="simple">RO@Montfoort.nl</text:a>.</text:p>
            <text:p text:style-name="common-al">
            <text:span text:style-name="nadrukvet">M.e.r.-beoordelingsbesluit </text:span>
          </text:p>
            <text:p text:style-name="common-al">Op basis van de Wet milieubeheer in samenhang met het Besluit milieueffectrapportage dient voor bepaalde besluiten een m.e.r.-beoordeling uitgevoerd te worden om na te gaan of een milieueffectrapport (MER) vereist is. In het m.e.r.-beoordelingsbesluit voor het ontwerpbestemmingsplan ‘Knollemanshoek 8 en 8a Montfoort’ wordt vastgesteld dat er geen milieueffectrapportage nodig is. De motivering is opgenomen in de toelichting van het ontwerpbestemmingsplan. Op grond van artikel 6:3 van de Algemene wet bestuursrecht wordt dit m.e.r.-beoordelingsbesluit beschouwd als een voorbereidingshandeling waartegen geen bezwaar of beroep open staat, tenzij het de belanghebbende, los van het voor te bereiden besluit, rechtstreeks in zijn belang treft. Voor zienswijzen op dit besluit wordt verwezen naar de procedure van het ontwerpbestemmingsplan.</text:p>
            <text:p text:style-name="common-al">
            <text:span text:style-name="nadrukvet">Bekendmaking terinzagelegging anterieure overeenkomst</text:span>
          </text:p>
            <text:p text:style-name="last-al">De gemeente Montfoort is voornemens een anterieure overeenkomst ingevolge artikel 6.24 lid 1 Wet ruimtelijke ordening te sluiten voor het perceel Knollemanshoek 8 en 8A. De anterieure overeenkomst betreft een overeenkomst voor grondexploitatie in verband met de herziening van het bestemmingsplan voor het wijzigen van het bestemmingsplan. De zakelijke beschrijving van de anterieure overeenkomst zal na het sluiten hiervan afzonderlijk ter inzage worden gelegd. Tegen de anterieure overeenkomst en de zakelijke beschrijving van de inhoud daarvan kunnen geen zienswijzen of bezware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39973</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973</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973</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80618-ON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Bekendmaking ontwerpbestemmingsplan ‘Knollemanshoek 8 en 8a Montfoort’</meta:user-defined>
    <meta:user-defined meta:name="DCTERMS.W3CDTF/DCTERMS.available">2023-12-19</meta:user-defined>
    <meta:user-defined meta:name="DCTERMS.W3CDTF/OVERHEIDop.jaargang">2023</meta:user-defined>
    <meta:user-defined meta:name="OVERHEIDop.publicationIssue">539973</meta:user-defined>
    <meta:user-defined meta:name="OVERHEIDop.GmbID/DC.identifier">gmb-2023-539973</meta:user-defined>
    <meta:user-defined meta:name="OVERHEIDop.versieInformatie"/>
  </office:meta>
</office:document-meta>
</file>