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bestemmingsplan ‘Ochten, Dokter M. van Drielplein’ en ontwerp omgevingsvergunningen voor de bouw van een supermarkt en de bouw van een dorpshuis aan het Dokter M. van Drielplein in Och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eder-Betuwe maken op grond van de artikelen 3.1 en 3.8 van de Wet ruimtelijke ordening bekend dat het ontwerp van het bestemmingsplan ‘Ochten, Dokter M. Van Drielplein’ ter inzage ligt. Het bestemmingsplan is voorbereid om de nieuwbouw van een supermarkt en een dorpshuis mogelijk te maken aan het Dokter M. van Drielplein in Ochten, tussen de Lambartus van Ingenstraat, de Bagijnestraat en de Lindenhoflaan. Tevens maakt het bestemmingsplan de herinrichting mogelijk van het omliggende openbaar gebied (waaronder ook de realisatie van parkeergelegenheid aan de Lambartus van Ingenstraat). Ten slotte zal de bestemming van de bestaande supmarkt (MCD) aan het Dokter M. van Drielplein 1, verdwijnen. Hier wordt uitsluitend reguliere detailhandel (geen supermarkt) mogelijk gemaakt.</text:p>
            <text:p text:style-name="common-al">Gelet op het coördinatiebesluit van de gemeenteraad d.d. 7-12-2023 en art. 3.30-3.32 van de Wet ruimtelijke ordening, liggen tezamen met het ontwerpbestemmingsplan de volgende ontwerp omgevingsvergunningen ter inzage:</text:p>
            <text:list text:style-name="id1-3-2-1-1-3">
              <text:list-item text:style-override="id1-3-2-1-1-3-1">
                <text:number>1.</text:number>
                <text:p text:style-name="al">Ontwerp omgevingsvergunning voor de bouw van een supermarkt aan het Dokter M. van Drielplein</text:p>
              </text:list-item>
              <text:list-item text:style-override="id1-3-2-1-1-3-2">
                <text:number>2.</text:number>
                <text:p text:style-name="al">Ontwerp omgevingsvergunning voor de bouw van een dorpshuis aan het Dokter M. van Drielplein</text:p>
              </text:list-item>
            </text:list>
            <text:p text:style-name="common-al">
            <text:span text:style-name="nadrukvet">Inzageperiode:</text:span>
          </text:p>
            <text:p text:style-name="common-al">21 december 2023 t/m 31 januari 2024</text:p>
            <text:p text:style-name="common-al">
            <text:span text:style-name="nadrukvet">Inzageplaatsen:</text:span>
          </text:p>
            <text:list text:style-name="id1-3-2-1-1-7">
              <text:list-item text:style-override="id1-3-2-1-1-7-1">
                <text:number>1.</text:number>
                <text:p text:style-name="al">Analoog: tijdens de openingstijden bij de receptie van het gemeentehuis, Burgemeester Lodderstraat 20, 4043KM Opheusden. </text:p>
              </text:list-item>
              <text:list-item text:style-override="id1-3-2-1-1-7-2">
                <text:number>2.</text:number>
                <text:p text:style-name="al">Digitaal op <text:a xlink:href="http://www.ruimtelijkeplannen.nl" xlink:type="simple">www.ruimtelijkeplannen.nl</text:a> (zoeken op Dokter M. van Drielplein) of via deze link: <text:a xlink:href="https://www.ruimtelijkeplannen.nl/view?planidn=NL.IMRO.1740.bpOCdrielplein-ont1" xlink:type="simple">https://www.ruimtelijkeplannen.nl/view?planidn=NL.IMRO.1740.bpOCdrielplein-ont1</text:a></text:p>
              </text:list-item>
            </text:list>
            <text:p text:style-name="common-al">
            <text:span text:style-name="nadrukvet">Reacties</text:span>
          </text:p>
            <text:p text:style-name="common-al">Schriftelijke of mondelinge zienswijzen over het ontwerpbestemmingsplan, kunnen door een ieder gedurende bovengenoemde termijn worden kenbaar gemaakt bij de gemeenteraad, t.a.v. de raadsgriffier. Schriftelijke of mondelinge zienswijzen over de ontwerp omgevingsvergunningen kunnen door een ieder gedurende bovengenoemde termijn worden kenbaar gemaakt bij het college van burgemeester en wethouders. Het adres voor beide zienswijzen is postbus 20, 4043 ZG Opheusden. Indien u uw zienswijze mondeling naar voren wilt brengen, dient u hiervoor vooraf telefonisch een afspraak te maken.</text:p>
            <text:p text:style-name="common-al">Opheusden, 20 december 2023</text:p>
            <text:p text:style-name="last-al">Burgemeester en wethouders van Neder-Betuw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539213</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213</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213</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Neder-Betuwe</meta:user-defined>
    <meta:user-defined meta:name="OVERHEID.Informatietype/DC.type">officiële publicatie</meta:user-defined>
    <meta:user-defined meta:name="OVERHEIDop.Rubriek/DC.type">ruimtelijk plan of omgevingsdocument</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Ruimtelijkplan/OVERHEIDop.bekendmakingBetreffendePlan">NL.IMRO.1740.bpOCdrielplein-ont1</meta:user-defined>
    <meta:user-defined meta:name="OVERHEIDop.Plansoort/OVERHEIDop.plansoort">bestemmings- of omgevingsplan</meta:user-defined>
    <dc:language>nl</dc:language>
    <meta:user-defined meta:name="OVERHEIDop.locatietype/OVERHEIDop.gebiedsmarkering">Weg</meta:user-defined>
    <meta:user-defined meta:name="DC.title">Ontwerpbestemmingsplan ‘Ochten, Dokter M. van Drielplein’ en ontwerp omgevingsvergunningen voor de bouw van een supermarkt en de bouw van een dorpshuis aan het Dokter M. van Drielplein in Ochten</meta:user-defined>
    <meta:user-defined meta:name="DCTERMS.W3CDTF/DCTERMS.available">2023-12-20</meta:user-defined>
    <meta:user-defined meta:name="DCTERMS.W3CDTF/OVERHEIDop.jaargang">2023</meta:user-defined>
    <meta:user-defined meta:name="OVERHEIDop.publicationIssue">539213</meta:user-defined>
    <meta:user-defined meta:name="OVERHEIDop.GmbID/DC.identifier">gmb-2023-539213</meta:user-defined>
    <meta:user-defined meta:name="OVERHEIDop.versieInformatie"/>
  </office:meta>
</office:document-meta>
</file>