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‘Eastrum - Erfgoedcentrum Steenfabriek’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Noardeast-Fryslân maakt bekend dat het ontwerpbestemmingsplan ‘Eastrum - Erfgoedcentrum Steenfabriek’ (NL.IMRO.1970.BpOtErfgoedcentrum-ON01) vanaf 21 december ter inzage ligt. </text:p>
            <text:p text:style-name="common-al">
            <text:span text:style-name="nadrukvet">Wat regelt het bestemmingsplan?</text:span>
          </text:p>
            <text:p text:style-name="common-al">Het bestemmingsplan maakt de realisatie mogelijk van een ambachtelijk, industrieel erfgoedcentrum aan de Tichelwei 22 te Eastrum, met onder andere culturele/museale functies in combinatie met recreatie en horeca. Een deel van de bebouwing heeft de status van rijksmonument. Deze monumentale opstallen zijn sterk verwaarloosd en worden gerestaureerd.</text:p>
            <text:p text:style-name="common-al">
            <text:span text:style-name="nadrukvet">Het ontwerpbestemmingsplan inzien?</text:span>
          </text:p>
            <text:p text:style-name="common-al">U kunt het bestemmingsplan bekijken op <text:a xlink:href="http://www.ruimtelijkeplannen.nl" xlink:type="simple">www.ruimtelijkeplannen.nl</text:a> (<text:a xlink:href="https://www.ruimtelijkeplannen.nl/?planidn=NL.IMRO.1970.BpOtErfgoedcentrum-ON01" xlink:type="simple">https://www.ruimtelijkeplannen.nl/?planidn=NL.IMRO.1970.BpOtErfgoedcentrum-ON01</text:a>). Wilt u het bestemmingsplan bekijken in het gemeentehuis? Maak dan een afspraak via telefoonnummer (0519) 29 88 88.</text:p>
            <text:p text:style-name="common-al">
            <text:span text:style-name="nadrukvet">Wilt u reageren?</text:span>
          </text:p>
            <text:p text:style-name="common-al">U kunt uw zienswijze van 21 december 2023 tot en met 31 januari 2024 schriftelijk indienen bij de gemeenteraad, Postbus 1, 9100 AA Dokkum. Dit onder vermelding van ‘zienswijze ontwerpbestemmingsplan ‘Eastrum - Erfgoedcentrum Steenfabriek’. Ook kunt u mondeling reageren. Daarvoor kunt u een afspraak maken met het cluster Omjouwing en Ekonomy.</text:p>
            <text:p text:style-name="common-al">
            <text:span text:style-name="nadrukvet">Heeft u vragen?</text:span>
          </text:p>
            <text:p text:style-name="common-al">Neem dan contact op met het cluster Omjouwing en Ekonomy, via telefoonnummer (0519) 29 88 8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38991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8991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8991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4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OtErfgoedcentrum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bestemmingsplan ‘Eastrum - Erfgoedcentrum Steenfabriek’</meta:user-defined>
    <meta:user-defined meta:name="DCTERMS.W3CDTF/DCTERMS.available">2023-12-20</meta:user-defined>
    <meta:user-defined meta:name="DCTERMS.W3CDTF/OVERHEIDop.jaargang">2023</meta:user-defined>
    <meta:user-defined meta:name="OVERHEIDop.publicationIssue">538991</meta:user-defined>
    <meta:user-defined meta:name="OVERHEIDop.GmbID/DC.identifier">gmb-2023-538991</meta:user-defined>
    <meta:user-defined meta:name="OVERHEIDop.versieInformatie"/>
  </office:meta>
</office:document-meta>
</file>