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Arkemheenweg 0 langs A28 Nijkerk, het bouwen van een kantoor met expierence center en opslagh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3W0173</text:p>
            <text:p text:style-name="common-al">Ontvangen op 27 januari 2023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53878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878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878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regulier, Arkemheenweg 0 langs A28 Nijkerk, het bouwen van een kantoor met expierence center en opslaghal.</meta:user-defined>
    <meta:user-defined meta:name="DCTERMS.W3CDTF/DCTERMS.available">2023-02-08</meta:user-defined>
    <meta:user-defined meta:name="DCTERMS.W3CDTF/OVERHEIDop.jaargang">2023</meta:user-defined>
    <meta:user-defined meta:name="OVERHEIDop.publicationIssue">53878</meta:user-defined>
    <meta:user-defined meta:name="OVERHEIDop.GmbID/DC.identifier">gmb-2023-53878</meta:user-defined>
    <meta:user-defined meta:name="OVERHEIDop.versieInformatie"/>
  </office:meta>
</office:document-meta>
</file>