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dewijnstraat 122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Boudewijnstraat 122A, 3073ZG, wijzigen van de voorgevel. Op de begane grond wordt een voordeur aangebracht, zodat de achterliggende woning toegankelijk is (datum besluit 11-12-2023, verzonden op 12-12-2023, dossiernummer OMV.23.11.00257).</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34611</text:span><text:line-break/><text:date style:data-style-name="dag" text:fixed="true" text:date-value="2023-12-14"/><text:line-break/><text:date style:data-style-name="jaar" text:fixed="true" text:date-value="2023-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611</text:span><text:date style:data-style-name="nicedate" text:fixed="true" text:date-value="2023-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4611</text:span><text:date style:data-style-name="nicedate" text:fixed="true" text:date-value="2023-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dewijnstraat 122A</meta:user-defined>
    <meta:user-defined meta:name="DCTERMS.W3CDTF/DCTERMS.available">2023-12-14</meta:user-defined>
    <meta:user-defined meta:name="DCTERMS.W3CDTF/OVERHEIDop.jaargang">2023</meta:user-defined>
    <meta:user-defined meta:name="OVERHEIDop.publicationIssue">534611</meta:user-defined>
    <meta:user-defined meta:name="OVERHEIDop.GmbID/DC.identifier">gmb-2023-534611</meta:user-defined>
    <meta:user-defined meta:name="OVERHEIDop.versieInformatie"/>
  </office:meta>
</office:document-meta>
</file>