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overkapping voor de woning op het perceel Bovenkerkerpolder 24, 3825 J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overkapping voor de woning op het perceel Bovenkerkerpolder 24, 3825 JK Amersfoort</text:span>
          </text:p>
            <text:p text:style-name="common-al">De Gemeente Amersfoort heeft op 04-12-2023 een aanvraag voor een omgevingsvergunning ontvangen voor het bouwen van een overkapping voor de woning op het perceel Bovenkerkerpolder 24, 3825 JK Amersfoort, met kenmerk CLZ-0000757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9-01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34565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565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565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573</meta:user-defined>
    <dc:language>nl</dc:language>
    <meta:user-defined meta:name="OVERHEIDop.locatietype/OVERHEIDop.gebiedsmarkering">Punt</meta:user-defined>
    <meta:user-defined meta:name="DC.title">Ontvangen aanvraag omgevingsvergunning voor het bouwen van een overkapping voor de woning op het perceel Bovenkerkerpolder 24, 3825 JK Amersfoort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4565</meta:user-defined>
    <meta:user-defined meta:name="OVERHEIDop.GmbID/DC.identifier">gmb-2023-534565</meta:user-defined>
    <meta:user-defined meta:name="OVERHEIDop.versieInformatie"/>
  </office:meta>
</office:document-meta>
</file>