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en aanvraag omgevingsvergunning, het bouwen van een carport, Kuipersweg 67, Buitenp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uipersweg 67, Buitenpost</text:p>
            <text:p text:style-name="common-al">Olo: 8260753</text:p>
            <text:p text:style-name="common-al">het bouwen van een carport</text:p>
            <text:p text:style-name="common-al">Datum ontvangst: 12 december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534327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327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327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chtkarspelen - ontvangen aanvraag omgevingsvergunning, het bouwen van een carport, Kuipersweg 67, Buitenpost</meta:user-defined>
    <meta:user-defined meta:name="DCTERMS.W3CDTF/DCTERMS.available">2023-12-20</meta:user-defined>
    <meta:user-defined meta:name="DCTERMS.W3CDTF/OVERHEIDop.jaargang">2023</meta:user-defined>
    <meta:user-defined meta:name="OVERHEIDop.publicationIssue">534327</meta:user-defined>
    <meta:user-defined meta:name="OVERHEIDop.GmbID/DC.identifier">gmb-2023-534327</meta:user-defined>
    <meta:user-defined meta:name="OVERHEIDop.versieInformatie"/>
  </office:meta>
</office:document-meta>
</file>