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uitbouw aan de achterzijde van de woning, Balkstraat 12 te Utrecht,  HZ_WABO-22-348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lkstraat 12 te Utrecht</text:p>
            <text:p text:style-name="common-al">HZ_WABO-22-34812</text:p>
            <text:p text:style-name="common-al">Toelichting: het bouwen van een dakuitbouw aan de achterzijde van de woning</text:p>
            <text:p text:style-name="common-al">Datum besluit: 3 februari 2023</text:p>
            <text:p text:style-name="common-al">Startdatum bezwaartermijn: 4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3432</text:span><text:line-break/><text:date style:data-style-name="dag" text:fixed="true" text:date-value="2023-02-07"/><text:line-break/><text:date style:data-style-name="jaar" text:fixed="true" text:date-value="2023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32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432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uitbouw aan de achterzijde van de woning, Balkstraat 12 te Utrecht,  HZ_WABO-22-34812</meta:user-defined>
    <meta:user-defined meta:name="DCTERMS.W3CDTF/DCTERMS.available">2023-02-07</meta:user-defined>
    <meta:user-defined meta:name="DCTERMS.W3CDTF/OVERHEIDop.jaargang">2023</meta:user-defined>
    <meta:user-defined meta:name="OVERHEIDop.externeBijlage">ALG - Publiceerbaar-A|exb-2023-5975</meta:user-defined>
    <meta:user-defined meta:name="OVERHEIDop.externeBijlage">Besluit omgevingsvergunning publiceerbaar|exb-2023-5976</meta:user-defined>
    <meta:user-defined meta:name="OVERHEIDop.publicationIssue">53432</meta:user-defined>
    <meta:user-defined meta:name="OVERHEIDop.GmbID/DC.identifier">gmb-2023-53432</meta:user-defined>
    <meta:user-defined meta:name="OVERHEIDop.versieInformatie"/>
  </office:meta>
</office:document-meta>
</file>