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voor voor bouwen van een bouwwerk (uitbreiding woning), Raadhuisstraat 23, 6088BR Rog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bouwen van een bouwwerk (uitbreiding woning) op locatie Raadhuisstraat 23, 6088BR Roggel.</text:p>
            <text:p text:style-name="common-al">De omgevingsvergunning is geregistreerd onder zaaknummer Z2023-00001121. Het besluit is op 12 december 2023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common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534263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263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263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121</meta:user-defined>
    <meta:user-defined meta:name="DCTERMS.abstract">Betreft: Besluit omgevingsvergun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voor voor bouwen van een bouwwerk (uitbreiding woning), Raadhuisstraat 23, 6088BR Roggel</meta:user-defined>
    <meta:user-defined meta:name="DCTERMS.W3CDTF/DCTERMS.available">2023-12-14</meta:user-defined>
    <meta:user-defined meta:name="DCTERMS.W3CDTF/OVERHEIDop.jaargang">2023</meta:user-defined>
    <meta:user-defined meta:name="OVERHEIDop.publicationIssue">534263</meta:user-defined>
    <meta:user-defined meta:name="OVERHEIDop.GmbID/DC.identifier">gmb-2023-534263</meta:user-defined>
    <meta:user-defined meta:name="OVERHEIDop.versieInformatie"/>
  </office:meta>
</office:document-meta>
</file>