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plaatsen van een communicatiemast ten behoeve van het mobiele netwerk van KPN aan RTR00, kadastrale sectie F, perceelnummer 1845 te Rooster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RTR00, kadastrale sectie F, perceelnummer 1845 te Roosteren / Echt-Susteren / verzonden 1 december 2023 / het plaatsen van een communicatiemast ten behoeve van het mobiele netwerk van KPN</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4 december 2023</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534105</text:span><text:line-break/><text:date style:data-style-name="dag" text:fixed="true" text:date-value="2023-12-14"/><text:line-break/><text:date style:data-style-name="jaar" text:fixed="true" text:date-value="2023-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4105</text:span><text:date style:data-style-name="nicedate" text:fixed="true" text:date-value="2023-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4105</text:span><text:date style:data-style-name="nicedate" text:fixed="true" text:date-value="2023-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erceel</meta:user-defined>
    <meta:user-defined meta:name="DC.title">Toestemming voor het plaatsen van een communicatiemast ten behoeve van het mobiele netwerk van KPN aan RTR00, kadastrale sectie F, perceelnummer 1845 te Roosteren</meta:user-defined>
    <meta:user-defined meta:name="DCTERMS.W3CDTF/DCTERMS.available">2023-12-14</meta:user-defined>
    <meta:user-defined meta:name="DCTERMS.W3CDTF/OVERHEIDop.jaargang">2023</meta:user-defined>
    <meta:user-defined meta:name="OVERHEIDop.publicationIssue">534105</meta:user-defined>
    <meta:user-defined meta:name="OVERHEIDop.GmbID/DC.identifier">gmb-2023-534105</meta:user-defined>
    <meta:user-defined meta:name="OVERHEIDop.versieInformatie"/>
  </office:meta>
</office:document-meta>
</file>