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verkapping met zonnepanelen, Ptolemaeuslaan 53 te Utrecht,  HZ_WABO-23-354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tolemaeuslaan 53 te Utrecht</text:p>
            <text:p text:style-name="common-al">HZ_WABO-23-35496</text:p>
            <text:p text:style-name="common-al">Toelichting: het bouwen van een overkapping met zonnepanel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3574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574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574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overkapping met zonnepanelen, Ptolemaeuslaan 53 te Utrecht,  HZ_WABO-23-35496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3574</meta:user-defined>
    <meta:user-defined meta:name="OVERHEIDop.GmbID/DC.identifier">gmb-2023-533574</meta:user-defined>
    <meta:user-defined meta:name="OVERHEIDop.versieInformatie"/>
  </office:meta>
</office:document-meta>
</file>