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Braamstraat 6 te Utrecht,  HZ_WABO-23-355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aamstraat 6 te Utrecht</text:p>
            <text:p text:style-name="common-al">HZ_WABO-23-35521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3573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57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3573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Braamstraat 6 te Utrecht,  HZ_WABO-23-35521</meta:user-defined>
    <meta:user-defined meta:name="DCTERMS.W3CDTF/DCTERMS.available">2023-12-14</meta:user-defined>
    <meta:user-defined meta:name="DCTERMS.W3CDTF/OVERHEIDop.jaargang">2023</meta:user-defined>
    <meta:user-defined meta:name="OVERHEIDop.publicationIssue">533573</meta:user-defined>
    <meta:user-defined meta:name="OVERHEIDop.GmbID/DC.identifier">gmb-2023-533573</meta:user-defined>
    <meta:user-defined meta:name="OVERHEIDop.versieInformatie"/>
  </office:meta>
</office:document-meta>
</file>