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aanvraag 2e fase, Esdoornlaan 4 te De Meern, HZ_WABO-23-403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sdoornlaan 4 te De Meern</text:span>
          </text:p>
            <text:p text:style-name="common-al">HZ_WABO-23-40332</text:p>
            <text:p text:style-name="common-al">Toelichting: het bouwen van een woning aanvraag 2e fase</text:p>
            <text:p text:style-name="common-al">Datum ontvangst aanvraag: 9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3325</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325</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3325</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ning aanvraag 2e fase, Esdoornlaan 4 te De Meern, HZ_WABO-23-40332</meta:user-defined>
    <meta:user-defined meta:name="DCTERMS.W3CDTF/DCTERMS.available">2023-12-13</meta:user-defined>
    <meta:user-defined meta:name="DCTERMS.W3CDTF/OVERHEIDop.jaargang">2023</meta:user-defined>
    <meta:user-defined meta:name="OVERHEIDop.externeBijlage">Aanvraagdocument  publiceerbaar-A|exb-2023-58834</meta:user-defined>
    <meta:user-defined meta:name="OVERHEIDop.publicationIssue">533325</meta:user-defined>
    <meta:user-defined meta:name="OVERHEIDop.GmbID/DC.identifier">gmb-2023-533325</meta:user-defined>
    <meta:user-defined meta:name="OVERHEIDop.versieInformatie"/>
  </office:meta>
</office:document-meta>
</file>