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twee woningen, Hofje van Byron, perceelnr. 6449, sectie C te Catharijne Utrecht, HZ_WABO-23-4046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Hofje van Byron, perceelnr. 6449, sectie C te Catharijne Utrecht</text:span>
          </text:p>
            <text:p text:style-name="common-al">HZ_WABO-23-40469</text:p>
            <text:p text:style-name="common-al">Toelichting: het bouwen van twee woningen</text:p>
            <text:p text:style-name="common-al">Datum ontvangst aanvraag: 11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33290</text:span><text:line-break/><text:date style:data-style-name="dag" text:fixed="true" text:date-value="2023-12-13"/><text:line-break/><text:date style:data-style-name="jaar" text:fixed="true" text:date-value="2023-1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3290</text:span><text:date style:data-style-name="nicedate" text:fixed="true" text:date-value="2023-1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3290</text:span><text:date style:data-style-name="nicedate" text:fixed="true" text:date-value="2023-1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Vlak</meta:user-defined>
    <meta:user-defined meta:name="DC.title">Aanvraag omgevingsvergunning, het bouwen van twee woningen, Hofje van Byron, perceelnr. 6449, sectie C te Catharijne Utrecht, HZ_WABO-23-40469</meta:user-defined>
    <meta:user-defined meta:name="DCTERMS.W3CDTF/DCTERMS.available">2023-12-13</meta:user-defined>
    <meta:user-defined meta:name="DCTERMS.W3CDTF/OVERHEIDop.jaargang">2023</meta:user-defined>
    <meta:user-defined meta:name="OVERHEIDop.externeBijlage">Publiceerbaar-A|exb-2023-58810</meta:user-defined>
    <meta:user-defined meta:name="OVERHEIDop.publicationIssue">533290</meta:user-defined>
    <meta:user-defined meta:name="OVERHEIDop.GmbID/DC.identifier">gmb-2023-533290</meta:user-defined>
    <meta:user-defined meta:name="OVERHEIDop.versieInformatie"/>
  </office:meta>
</office:document-meta>
</file>