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omgevingsvergunning Vredeman de Vriesstraat 6 Leeuwarden, (11032014) bouwen van een berging en een pergola in de voortuin, verzenddatum 05-12-2023.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rtikel 35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532664</text:span><text:line-break/><text:date style:data-style-name="dag" text:fixed="true" text:date-value="2023-12-13"/><text:line-break/><text:date style:data-style-name="jaar" text:fixed="true" text:date-value="2023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2664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2664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5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Ingetrokken omgevingsvergunning Vredeman de Vriesstraat 6 Leeuwarden, (11032014) bouwen van een berging en een pergola in de voortuin, verzenddatum 05-12-2023.</meta:user-defined>
    <meta:user-defined meta:name="DCTERMS.W3CDTF/DCTERMS.available">2023-12-13</meta:user-defined>
    <meta:user-defined meta:name="DCTERMS.W3CDTF/OVERHEIDop.jaargang">2023</meta:user-defined>
    <meta:user-defined meta:name="OVERHEIDop.publicationIssue">532664</meta:user-defined>
    <meta:user-defined meta:name="OVERHEIDop.GmbID/DC.identifier">gmb-2023-532664</meta:user-defined>
    <meta:user-defined meta:name="OVERHEIDop.versieInformatie"/>
  </office:meta>
</office:document-meta>
</file>